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BD0000017CCAF0675A.jpg" manifest:media-type="image/jpeg"/>
  <manifest:file-entry manifest:full-path="Pictures/10000000000001D8000002C5B45BB1F5.jpg" manifest:media-type="image/jpeg"/>
  <manifest:file-entry manifest:full-path="Pictures/1000000000000781000001B53A19FD76.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style:font-name="Arial" fo:font-weight="bold" officeooo:rsid="00107528" officeooo:paragraph-rsid="00107528" style:font-weight-asian="bold" style:font-weight-complex="bold"/>
    </style:style>
    <style:style style:name="P2" style:family="paragraph" style:parent-style-name="Standard">
      <style:paragraph-properties fo:text-align="center" style:justify-single-word="false"/>
      <style:text-properties style:font-name="Arial" fo:font-weight="bold" officeooo:rsid="00107528" officeooo:paragraph-rsid="00107528" style:font-weight-asian="bold" style:font-weight-complex="bold"/>
    </style:style>
    <style:style style:name="P3" style:family="paragraph" style:parent-style-name="Standard">
      <style:paragraph-properties fo:text-align="center" style:justify-single-word="false"/>
      <style:text-properties style:font-name="Arial" fo:font-weight="bold" officeooo:rsid="00985499" officeooo:paragraph-rsid="00107528" style:font-weight-asian="bold" style:font-weight-complex="bold"/>
    </style:style>
    <style:style style:name="P4" style:family="paragraph" style:parent-style-name="Standard">
      <style:paragraph-properties fo:margin-left="0cm" fo:margin-right="0cm" fo:margin-top="0cm" fo:margin-bottom="0cm" style:contextual-spacing="false" fo:text-align="center" style:justify-single-word="false" fo:text-indent="0cm" style:auto-text-indent="false"/>
      <style:text-properties style:use-window-font-color="true" loext:opacity="0%" style:font-name="Calibri" fo:font-size="16pt" fo:language="fr" fo:country="FR" fo:font-weight="bold" officeooo:rsid="00ad209f" officeooo:paragraph-rsid="00ad209f" fo:background-color="#6d2ef1" style:font-name-asian="Times New Roman" style:font-size-asian="16pt" style:language-asian="zh" style:country-asian="CN" style:font-weight-asian="bold" style:font-name-complex="Times New Roman" style:font-size-complex="16pt" style:language-complex="hi" style:country-complex="IN" style:font-weight-complex="bold"/>
    </style:style>
    <style:style style:name="P5"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2pt" fo:language="fr" fo:country="FR" fo:font-weight="normal" officeooo:rsid="00b1bce5" officeooo:paragraph-rsid="00b1bce5" style:font-name-asian="Times New Roman" style:font-size-asian="12pt" style:language-asian="zh" style:country-asian="CN" style:font-weight-asian="normal" style:font-name-complex="Times New Roman" style:font-size-complex="12pt" style:language-complex="hi" style:country-complex="IN" style:font-weight-complex="normal"/>
    </style:style>
    <style:style style:name="P6"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2pt" fo:language="fr" fo:country="FR" fo:font-weight="normal" officeooo:rsid="00b27588" officeooo:paragraph-rsid="00b27588" style:font-name-asian="Times New Roman" style:font-size-asian="12pt" style:language-asian="zh" style:country-asian="CN" style:font-weight-asian="normal" style:font-name-complex="Times New Roman" style:font-size-complex="12pt" style:language-complex="hi" style:country-complex="IN" style:font-weight-complex="normal"/>
    </style:style>
    <style:style style:name="P7"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2pt" fo:language="fr" fo:country="FR" fo:font-weight="normal" officeooo:rsid="00b3f822" officeooo:paragraph-rsid="00b3f822" style:font-name-asian="Times New Roman" style:font-size-asian="12pt" style:language-asian="zh" style:country-asian="CN" style:font-weight-asian="normal" style:font-name-complex="Times New Roman" style:font-size-complex="12pt" style:language-complex="hi" style:country-complex="IN" style:font-weight-complex="normal"/>
    </style:style>
    <style:style style:name="P8"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2pt" fo:language="fr" fo:country="FR" fo:font-weight="bold" officeooo:rsid="00b44bea" officeooo:paragraph-rsid="00b44bea" style:font-name-asian="Times New Roman" style:font-size-asian="12pt" style:language-asian="zh" style:country-asian="CN" style:font-weight-asian="bold" style:font-name-complex="Times New Roman" style:font-size-complex="12pt" style:language-complex="hi" style:country-complex="IN" style:font-weight-complex="bold"/>
    </style:style>
    <style:style style:name="P9"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2pt" fo:language="fr" fo:country="FR" fo:font-weight="normal" officeooo:rsid="00b44bea" officeooo:paragraph-rsid="00b44bea" style:font-name-asian="Times New Roman" style:font-size-asian="12pt" style:language-asian="zh" style:country-asian="CN" style:font-weight-asian="normal" style:font-name-complex="Times New Roman" style:font-size-complex="12pt" style:language-complex="hi" style:country-complex="IN" style:font-weight-complex="normal"/>
    </style:style>
    <style:style style:name="P10" style:family="paragraph" style:parent-style-name="Frame_20_contents">
      <style:paragraph-properties fo:text-align="center" style:justify-single-word="false"/>
      <style:text-properties style:font-name="Calibri" fo:font-size="16pt" fo:font-weight="bold" officeooo:rsid="00ad209f" officeooo:paragraph-rsid="00bd5329" fo:background-color="#6d2ef1" style:font-size-asian="16pt" style:font-weight-asian="bold" style:font-size-complex="16pt" style:font-weight-complex="bold"/>
    </style:style>
    <style:style style:name="P11"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weight="normal" officeooo:rsid="00a91db7" officeooo:paragraph-rsid="00a5cd90" style:font-weight-asian="normal" style:font-weight-complex="normal"/>
    </style:style>
    <style:style style:name="P12"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weight="normal" officeooo:rsid="00b79fc4" officeooo:paragraph-rsid="00b79fc4" style:font-weight-asian="normal" style:font-weight-complex="normal"/>
    </style:style>
    <style:style style:name="P13"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weight="normal" officeooo:rsid="00b966ee" officeooo:paragraph-rsid="00b966ee" style:font-weight-asian="normal" style:font-weight-complex="normal"/>
    </style:style>
    <style:style style:name="P14"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weight="bold" officeooo:rsid="00b79fc4" officeooo:paragraph-rsid="00b79fc4" style:font-weight-asian="bold" style:font-weight-complex="bold"/>
    </style:style>
    <style:style style:name="P15" style:family="paragraph" style:parent-style-name="Standard">
      <style:paragraph-properties fo:margin-left="0cm" fo:margin-right="0cm" fo:margin-top="0.101cm" fo:margin-bottom="0cm" style:contextual-spacing="false" fo:text-align="center" style:justify-single-word="false" fo:text-indent="0cm" style:auto-text-indent="false"/>
      <style:text-properties style:use-window-font-color="true" loext:opacity="0%" style:font-name="Calibri" fo:font-size="12pt" fo:language="fr" fo:country="FR" fo:font-weight="bold" officeooo:rsid="00b44bea" officeooo:paragraph-rsid="00b58f98" style:font-name-asian="Times New Roman" style:font-size-asian="12pt" style:language-asian="zh" style:country-asian="CN" style:font-weight-asian="bold" style:font-name-complex="Times New Roman" style:font-size-complex="12pt" style:language-complex="hi" style:country-complex="IN" style:font-weight-complex="bold"/>
    </style:style>
    <style:style style:name="P16" style:family="paragraph" style:parent-style-name="Frame_20_contents">
      <style:paragraph-properties fo:text-align="center" style:justify-single-word="false"/>
      <style:text-properties style:font-name="Calibri" fo:font-weight="bold" officeooo:rsid="00b966ee" officeooo:paragraph-rsid="00b966ee" style:font-weight-asian="bold" style:font-weight-complex="bold"/>
    </style:style>
    <style:style style:name="T1" style:family="text">
      <style:text-properties officeooo:rsid="00bfd6bb"/>
    </style:style>
    <style:style style:name="T2" style:family="text">
      <style:text-properties officeooo:rsid="00b27588"/>
    </style:style>
    <style:style style:name="T3" style:family="text">
      <style:text-properties fo:font-style="italic" officeooo:rsid="00b27588" style:font-style-asian="italic" style:font-style-complex="italic"/>
    </style:style>
    <style:style style:name="T4" style:family="text">
      <style:text-properties officeooo:rsid="00b3f822"/>
    </style:style>
    <style:style style:name="T5" style:family="text">
      <style:text-properties officeooo:rsid="00bd5329"/>
    </style:style>
    <style:style style:name="T6" style:family="text">
      <style:text-properties officeooo:rsid="00b44bea"/>
    </style:style>
    <style:style style:name="T7" style:family="text">
      <style:text-properties fo:font-weight="bold" officeooo:rsid="00b44bea" style:font-weight-asian="bold" style:font-weight-complex="bold"/>
    </style:style>
    <style:style style:name="T8" style:family="text">
      <style:text-properties fo:font-weight="bold" style:font-weight-asian="bold" style:font-weight-complex="bold"/>
    </style:style>
    <style:style style:name="T9" style:family="text">
      <style:text-properties officeooo:rsid="00b58f98"/>
    </style:style>
    <style:style style:name="T10" style:family="text">
      <style:text-properties style:use-window-font-color="true" loext:opacity="0%" fo:language="fr" fo:country="FR" style:font-name-asian="Times New Roman" style:language-asian="zh" style:country-asian="CN" style:font-name-complex="Times New Roman" style:language-complex="hi" style:country-complex="IN"/>
    </style:style>
    <style:style style:name="T11" style:family="text">
      <style:text-properties officeooo:rsid="00b5b96f"/>
    </style:style>
    <style:style style:name="T12" style:family="text">
      <style:text-properties officeooo:rsid="00b966ee"/>
    </style:style>
    <style:style style:name="T13" style:family="text">
      <style:text-properties officeooo:rsid="00be9889"/>
    </style:style>
    <style:style style:name="fr1" style:family="graphic" style:parent-style-name="Frame">
      <style:graphic-properties fo:margin-top="0cm" fo:margin-bottom="0cm" style:vertical-pos="from-top" style:vertical-rel="page" style:horizontal-pos="from-left" style:horizontal-rel="page" fo:background-color="transparent" draw:fill="none" draw:fill-color="#e9f2fb" fo:padding="0.15cm" fo:border="none" draw:wrap-influence-on-position="once-concurrent" loext:allow-overlap="true"/>
    </style:style>
    <style:style style:name="fr2" style:family="graphic" style:parent-style-name="Graphics">
      <style:graphic-properties fo:margin-left="0.101cm" fo:margin-right="0cm" style:run-through="foreground"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style:style style:name="fr3" style:family="graphic" style:parent-style-name="Frame">
      <style:graphic-properties fo:margin-top="0cm" fo:margin-bottom="0.199cm" style:vertical-pos="from-top" style:vertical-rel="page" style:horizontal-pos="from-left" style:horizontal-rel="page" fo:padding="0cm" fo:border="none" draw:wrap-influence-on-position="once-concurrent" loext:allow-overlap="true"/>
    </style:style>
    <style:style style:name="fr4" style:family="graphic" style:parent-style-name="Graphics">
      <style:graphic-properties fo:margin-left="0.199cm" fo:margin-right="0cm"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5" style:family="graphic" style:parent-style-name="Frame">
      <style:graphic-properties fo:margin-top="0cm" fo:margin-bottom="0cm" style:vertical-pos="from-top" style:vertical-rel="page" style:horizontal-pos="from-left" style:horizontal-rel="page" fo:background-color="#6d2ef1" draw:fill="solid" draw:fill-color="#6d2ef1" fo:padding="0.15cm" fo:border="0.06pt solid #000000" draw:wrap-influence-on-position="once-concurrent" loext:allow-overlap="true"/>
    </style:style>
    <style:style style:name="fr6" style:family="graphic" style:parent-style-name="Frame">
      <style:graphic-properties style:vertical-pos="from-top" style:vertical-rel="page" style:horizontal-pos="from-left" style:horizontal-rel="page" fo:background-color="#6d2ef1" draw:fill="solid" draw:fill-color="#6d2ef1" fo:padding="0.15cm" fo:border="0.06pt solid #000000"/>
    </style:style>
    <style:style style:name="fr7" style:family="graphic" style:parent-style-name="Graphics">
      <style:graphic-properties style:run-through="foreground" style:wrap="non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Cadre4" text:anchor-type="page" text:anchor-page-number="1" svg:x="1cm" svg:y="3.6cm" svg:width="12.801cm" draw:z-index="0">
        <draw:text-box fo:min-height="13.28cm">
          <text:p text:style-name="P4">NON AUX DÉPASSEMENTS D'HONORAIRES</text:p>
          <text:p text:style-name="P5"><draw:frame draw:style-name="fr2" draw:name="Image2 Copie 1" text:anchor-type="paragraph" svg:x="9.193cm" svg:y="2.335cm" svg:width="3.253cm" svg:height="2.776cm" draw:z-index="2"><draw:image xlink:href="Pictures/10000000000001BD0000017CCAF0675A.jpg" xlink:type="simple" xlink:show="embed" xlink:actuate="onLoad" draw:mime-type="image/jpeg"/></draw:frame>Les dépassements d’honoraires explosent : 4,<text:span text:style-name="T1">5</text:span> milliards par an.</text:p>
          <text:p text:style-name="P5">Parfois remboursés en partie ou en totalité par les complémentaires (selon le <text:s/>niveau de cotisation) ces dépassements d’honoraires correspondent à un supplément que le médecin peut facturer au-delà du tarif conventionné remboursé par la Sécurité sociale. <text:span text:style-name="T2">Réglementairement, une information écrite préalable doit être remise au patient dès lors que le montant des honoraires facturés est égal ou supérieur à 70 €, dépassement d'honoraires inclus. Selon le code de la santé publique, « </text:span><text:span text:style-name="T3"> Les honoraires du médecin doivent être déterminés avec tact et mesure</text:span><text:span text:style-name="T2"> »</text:span></text:p>
          <text:p text:style-name="P6"><text:span text:style-name="T4">L’explosion est du</text:span><text:span text:style-name="T5">e</text:span><text:span text:style-name="T4"> à l’augmentation du nombre de </text:span>professionnels l<text:span text:style-name="T4">es</text:span> pratiqu<text:span text:style-name="T6">ant et </text:span><text:span text:style-name="T7">dans de nombreux territoires, il </text:span><text:span text:style-name="T8">n’est plus possible de trouver un spécialiste en secteur I</text:span> (<text:span text:style-name="T4">le secteur I regroupe les médecins appliquant les tarifs de la sécurité sociale sans dépassement).</text:span></text:p>
          <text:p text:style-name="P7">L’argument des syndicats de médecins libéraux pratiquant ces dépassement repose sur l’absence de réactualisation de la tarification des actes, mais en moyenne les revenus des médecins ont augmenté plus que l’inflation, ce qui n’exclut pas une grande diversité selon les spécialités. <text:span text:style-name="T6">La direction de la Sécurité sociale et les gouvernements successifs ont une lourde responsabilité dans ce laissez-faire, </text:span><text:span text:style-name="T9">mais ils préfèrent faire payer les malades !</text:span></text:p>
          <text:p text:style-name="P8">Pour la Coordination Nationale des Comités de défense des Hôpitaux et Maternités de Proximité, il faut aller vers l’égalisation des revenus des médecins, quelque soit leur statut, public ou privé ou leur spécialité.</text:p>
          <text:p text:style-name="P9"/>
        </draw:text-box>
      </draw:frame>
      <draw:frame draw:style-name="fr3" draw:name="Cadre2" text:anchor-type="page" text:anchor-page-number="1" svg:x="15.799cm" svg:y="3.556cm" svg:width="12.801cm" draw:z-index="3">
        <draw:text-box fo:min-height="13.33cm">
          <text:p text:style-name="P10">L’<text:span text:style-name="T5">URGENCE</text:span> <text:span text:style-name="T5">D</text:span>’<text:span text:style-name="T5">UN</text:span> 100 % <text:span text:style-name="T5">S</text:span><text:span text:style-name="T10">É</text:span><text:span text:style-name="T5">CU</text:span></text:p>
          <text:p text:style-name="P11"><draw:frame draw:style-name="fr4" draw:name="Image3" text:anchor-type="char" svg:x="8.648cm" svg:y="0.282cm" svg:width="4.001cm" svg:height="6.001cm" draw:z-index="6"><draw:image xlink:href="Pictures/10000000000001D8000002C5B45BB1F5.jpg" xlink:type="simple" xlink:show="embed" xlink:actuate="onLoad" draw:mime-type="image/jpeg"/></draw:frame>1<text:span text:style-name="T11">00 % </text:span><text:span text:style-name="T12">Sécu </text:span><text:span text:style-name="T11">santé, Sécurité Sociale intégrale, les termes varient selon les organisations qui le prône</text:span><text:span text:style-name="T5">nt</text:span><text:span text:style-name="T11">, avec des nuances, mais il y a un socle commun : les actes de prévention et les soins doivent être remboursés à 100 % par la Sécurité Sociale !</text:span></text:p>
          <text:p text:style-name="P12">Laissons aux mutuelles le soin de faire de la prévention, de gérer des établissements, mais mettons fin à ce double système de remboursement.</text:p>
          <text:p text:style-name="P13"><text:span text:style-name="T8">C’est malheureusement le chemin inverse que continue à prendre le gouvernement avec sa salve de décrets pris en catimini pendant l’été</text:span> baissant les taux de remboursement des soins dentaires, des transports sanitaires, de médicaments et dispositifs médicaux. Et ce chemin ouvre la porte de la mort de la Sécu solidaire, au profit de l’assurantiel individuel.</text:p>
          <text:p text:style-name="P12"><text:span text:style-name="T12">100 % sécu, c</text:span>ela veut dire la fin des franchises, forfaits divers, ticket modérateur … Cela nécessite évidemment la fin de dépassements d’honoraires et la création d’un pôle public du médicament car la sécu n’est pas là pour financer les intérêts privés.</text:p>
          <text:p text:style-name="P12">C’est la condition d’un accès aux soins sans frein financier !</text:p>
          <text:p text:style-name="P12">Que devrait rembourser une sécurité sociale à 100 % ? Il y a des débats, autour des cures thermales par exemple ou de soins dits de conforts. La démocratie pourra trancher à l’image de la loi votée dernièrement pour la prise en charge à 100 % des frais liés au cancer du sein.</text:p>
          <text:p text:style-name="P14">Nous avons besoin d’un renouveau démocratique de la Sécurité Sociale avec de nouvelles élections de ses administrateurs.</text:p>
        </draw:text-box>
      </draw:frame>
      <draw:frame draw:style-name="fr5" draw:name="Cadre1" text:anchor-type="page" text:anchor-page-number="1" svg:x="1.083cm" svg:y="18.479cm" svg:width="12.543cm" draw:z-index="5">
        <draw:text-box fo:min-height="1.954cm">
          <text:p text:style-name="P15"><text:span text:style-name="T9">L</text:span>es dépassements d’honoraires aggravent les inégalités sociales et territoriales dans l’accès aux soins <text:span text:style-name="T9">et sont un facteur important de re</text:span><text:span text:style-name="T13">n</text:span><text:span text:style-name="T9">oncement aux soins.</text:span></text:p>
        </draw:text-box>
      </draw:frame>
      <draw:frame draw:style-name="fr6" draw:name="Cadre3" text:anchor-type="page" text:anchor-page-number="1" svg:x="15.799cm" svg:y="19.001cm" svg:width="12.801cm" draw:z-index="7">
        <draw:text-box fo:min-height="0.499cm">
          <text:p text:style-name="P16">Le 100 % santé Sécu, c’est la solidarité, contre la marchandisation de la protection sociale et l’individualisme</text:p>
        </draw:text-box>
      </draw:frame>
      <draw:frame draw:style-name="fr7" draw:name="Image 1" text:anchor-type="page" text:anchor-page-number="1" svg:x="1cm" svg:y="0.499cm" svg:width="12.801cm" svg:height="2.99cm" draw:z-index="1">
        <draw:image xlink:href="Pictures/1000000000000781000001B53A19FD76.jpg" xlink:type="simple" xlink:show="embed" xlink:actuate="onLoad" draw:mime-type="image/jpeg"/>
      </draw:frame>
      <draw:frame draw:style-name="fr7" draw:name="Image 1 Copie 1" text:anchor-type="page" text:anchor-page-number="1" svg:x="15.764cm" svg:y="0.482cm" svg:width="12.801cm" svg:height="2.99cm" draw:z-index="4">
        <draw:image xlink:href="Pictures/1000000000000781000001B53A19FD76.jpg" xlink:type="simple" xlink:show="embed" xlink:actuate="onLoad" draw:mime-type="image/jpeg"/>
      </draw:frame>
      <text:p text:style-name="P1"/>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Frame_20_contents" style:display-name="Frame contents" style:family="paragraph" style:parent-style-name="Standard" style:class="extra"/>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1cm" fo:margin-bottom="1cm" fo:margin-left="1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9-02-15T12:37:18.450000000</meta:creation-date>
    <dc:date>2026-09-07T14:28:56.748420100</dc:date>
    <meta:editing-duration>PT13H26M56S</meta:editing-duration>
    <meta:editing-cycles>90</meta:editing-cycles>
    <meta:generator>LibreOffice/26.2.3.2$Windows_X86_64 LibreOffice_project/70e089b17412e4cb7773e41413306b17a2328c34</meta:generator>
    <meta:print-date>2026-09-07T14:28:36.094966000</meta:print-date>
    <meta:printed-by>Fichiers PDF</meta:printed-by>
    <meta:document-statistic meta:table-count="0" meta:image-count="4" meta:object-count="0" meta:page-count="1" meta:paragraph-count="16" meta:word-count="528" meta:character-count="3341" meta:non-whitespace-character-count="2827"/>
  </office:meta>
</office:document-meta>
</file>