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1D8000002C5B45BB1F5.jpg" manifest:media-type="image/jpeg"/>
  <manifest:file-entry manifest:full-path="Pictures/10000000000001BD0000017CCAF0675A.jpg" manifest:media-type="image/jpeg"/>
  <manifest:file-entry manifest:full-path="Pictures/1000000000000781000001B53A19FD76.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 svg:font-family="'Times New Roman'" style:font-family-generic="roman" style:font-pitch="variable"/>
  </office:font-face-decls>
  <office:automatic-styles>
    <style:style style:name="P1" style:family="paragraph" style:parent-style-name="Standard">
      <style:text-properties style:font-name="Arial" fo:font-weight="bold" officeooo:rsid="00107528" officeooo:paragraph-rsid="00107528" style:font-weight-asian="bold" style:font-weight-complex="bold"/>
    </style:style>
    <style:style style:name="P2" style:family="paragraph" style:parent-style-name="Standard">
      <style:paragraph-properties fo:text-align="center" style:justify-single-word="false"/>
      <style:text-properties style:font-name="Arial" fo:font-weight="bold" officeooo:rsid="00107528" officeooo:paragraph-rsid="00107528" style:font-weight-asian="bold" style:font-weight-complex="bold"/>
    </style:style>
    <style:style style:name="P3" style:family="paragraph" style:parent-style-name="Standard">
      <style:paragraph-properties fo:text-align="center" style:justify-single-word="false"/>
      <style:text-properties style:font-name="Arial" fo:font-weight="bold" officeooo:rsid="00985499" officeooo:paragraph-rsid="00107528" style:font-weight-asian="bold" style:font-weight-complex="bold"/>
    </style:style>
    <style:style style:name="P4" style:family="paragraph" style:parent-style-name="Frame_20_contents">
      <style:paragraph-properties fo:text-align="center" style:justify-single-word="false"/>
      <style:text-properties style:font-name="Calibri" fo:font-size="16pt" fo:font-weight="bold" officeooo:rsid="00aa9c65" officeooo:paragraph-rsid="00aa9c65" style:font-size-asian="16pt" style:font-weight-asian="bold" style:font-size-complex="16pt" style:font-weight-complex="bold"/>
    </style:style>
    <style:style style:name="P5" style:family="paragraph" style:parent-style-name="Standard">
      <style:paragraph-properties fo:margin-left="0cm" fo:margin-right="0cm" fo:margin-top="0.101cm" fo:margin-bottom="0cm" style:contextual-spacing="false" fo:text-align="center" style:justify-single-word="false" fo:text-indent="0cm" style:auto-text-indent="false"/>
      <style:text-properties style:use-window-font-color="true" loext:opacity="0%" style:font-name="Calibri" fo:font-size="16pt" fo:language="fr" fo:country="FR" fo:font-weight="bold" officeooo:rsid="00a1da75" officeooo:paragraph-rsid="00a24510" fo:background-color="transparent" style:font-name-asian="Times New Roman" style:font-size-asian="16pt" style:language-asian="zh" style:country-asian="CN" style:font-weight-asian="bold" style:font-name-complex="Times New Roman" style:font-size-complex="16pt" style:language-complex="hi" style:country-complex="IN" style:font-weight-complex="bold"/>
    </style:style>
    <style:style style:name="P6" style:family="paragraph" style:parent-style-name="Frame_20_contents">
      <style:paragraph-properties fo:text-align="center" style:justify-single-word="false"/>
      <style:text-properties style:font-name="Calibri" fo:font-size="16pt" fo:font-weight="bold" officeooo:rsid="00a5bbd3" officeooo:paragraph-rsid="00afaf4f" fo:background-color="#6d2ef1" style:font-size-asian="16pt" style:font-weight-asian="bold" style:font-size-complex="16pt" style:font-weight-complex="bold"/>
    </style:style>
    <style:style style:name="P7" style:family="paragraph" style:parent-style-name="Frame_20_contents">
      <style:paragraph-properties fo:text-align="center" style:justify-single-word="false"/>
      <style:text-properties style:font-name="Calibri" fo:font-weight="bold" officeooo:rsid="00a5bbd3" officeooo:paragraph-rsid="00a5bbd3" style:font-weight-asian="bold" style:font-weight-complex="bold"/>
    </style:style>
    <style:style style:name="P8" style:family="paragraph" style:parent-style-name="Frame_20_contents">
      <style:paragraph-properties fo:text-align="justify" style:justify-single-word="false" fo:text-indent="0.499cm" style:auto-text-indent="false"/>
      <style:text-properties style:font-name="Calibri" fo:font-weight="bold" officeooo:rsid="00a5cd90" officeooo:paragraph-rsid="00a5cd90" style:font-weight-asian="bold" style:font-weight-complex="bold"/>
    </style:style>
    <style:style style:name="P9" style:family="paragraph" style:parent-style-name="Frame_20_contents">
      <style:paragraph-properties fo:text-align="justify" style:justify-single-word="false"/>
      <style:text-properties style:font-name="Calibri" fo:font-weight="normal" officeooo:rsid="00a5cd90" officeooo:paragraph-rsid="00a5cd90" style:font-weight-asian="normal" style:font-weight-complex="normal"/>
    </style:style>
    <style:style style:name="P10" style:family="paragraph" style:parent-style-name="Frame_20_contents">
      <style:paragraph-properties fo:text-align="justify" style:justify-single-word="false" fo:text-indent="0.499cm" style:auto-text-indent="false"/>
      <style:text-properties style:font-name="Calibri" fo:font-weight="normal" officeooo:rsid="00a5cd90" officeooo:paragraph-rsid="00a5cd90" style:font-weight-asian="normal" style:font-weight-complex="normal"/>
    </style:style>
    <style:style style:name="P11" style:family="paragraph" style:parent-style-name="Frame_20_contents">
      <style:paragraph-properties fo:text-align="justify" style:justify-single-word="false" fo:text-indent="0.499cm" style:auto-text-indent="false"/>
      <style:text-properties style:font-name="Calibri" fo:font-weight="normal" officeooo:rsid="00a60cc3" officeooo:paragraph-rsid="00a60cc3" style:font-weight-asian="normal" style:font-weight-complex="normal"/>
    </style:style>
    <style:style style:name="P12" style:family="paragraph" style:parent-style-name="Frame_20_contents">
      <style:paragraph-properties fo:text-align="justify" style:justify-single-word="false" fo:text-indent="0.499cm" style:auto-text-indent="false"/>
      <style:text-properties style:font-name="Calibri" fo:font-weight="bold" officeooo:rsid="00a60cc3" officeooo:paragraph-rsid="00a60cc3" style:font-weight-asian="bold" style:font-weight-complex="bold"/>
    </style:style>
    <style:style style:name="P13" style:family="paragraph" style:parent-style-name="Frame_20_contents">
      <style:paragraph-properties fo:text-align="justify" style:justify-single-word="false" fo:text-indent="0.499cm" style:auto-text-indent="false"/>
      <style:text-properties style:font-name="Calibri" fo:font-weight="normal" officeooo:rsid="00a91db7" officeooo:paragraph-rsid="00a91db7" style:font-weight-asian="normal" style:font-weight-complex="normal"/>
    </style:style>
    <style:style style:name="P14" style:family="paragraph" style:parent-style-name="Standard">
      <style:paragraph-properties fo:margin-left="0cm" fo:margin-right="0cm" fo:margin-top="0cm" fo:margin-bottom="0cm" style:contextual-spacing="false" fo:text-align="center" style:justify-single-word="false" fo:text-indent="0cm" style:auto-text-indent="false"/>
      <style:text-properties style:use-window-font-color="true" loext:opacity="0%" style:font-name="Calibri" fo:font-size="16pt" fo:language="fr" fo:country="FR" fo:font-weight="bold" officeooo:rsid="00a1da75" officeooo:paragraph-rsid="00a1da75" fo:background-color="#6d2ef1" style:font-name-asian="Times New Roman" style:font-size-asian="16pt" style:language-asian="zh" style:country-asian="CN" style:font-weight-asian="bold" style:font-name-complex="Times New Roman" style:font-size-complex="16pt" style:language-complex="hi" style:country-complex="IN" style:font-weight-complex="bold"/>
    </style:style>
    <style:style style:name="P15" style:family="paragraph" style:parent-style-name="Standard">
      <style:paragraph-properties fo:margin-left="0cm" fo:margin-right="0cm" fo:margin-top="0.101cm" fo:margin-bottom="0cm" style:contextual-spacing="false" fo:text-align="justify" style:justify-single-word="false" fo:text-indent="0.499cm" style:auto-text-indent="false"/>
      <style:text-properties style:use-window-font-color="true" loext:opacity="0%" style:font-name="Calibri" fo:font-size="12pt" fo:language="fr" fo:country="FR" fo:font-weight="normal" officeooo:rsid="00a2e67e" officeooo:paragraph-rsid="00a2e67e" style:font-name-asian="Times New Roman" style:font-size-asian="12pt" style:language-asian="zh" style:country-asian="CN" style:font-weight-asian="normal" style:font-name-complex="Times New Roman" style:font-size-complex="12pt" style:language-complex="hi" style:country-complex="IN" style:font-weight-complex="normal"/>
    </style:style>
    <style:style style:name="T1" style:family="text">
      <style:text-properties officeooo:rsid="00afaf4f"/>
    </style:style>
    <style:style style:name="T2" style:family="text">
      <style:text-properties style:use-window-font-color="true" loext:opacity="0%" fo:language="fr" fo:country="FR" officeooo:rsid="00afaf4f" style:font-name-asian="Times New Roman" style:language-asian="zh" style:country-asian="CN" style:font-name-complex="Times New Roman" style:language-complex="hi" style:country-complex="IN"/>
    </style:style>
    <style:style style:name="T3" style:family="text">
      <style:text-properties officeooo:rsid="00a60cc3"/>
    </style:style>
    <style:style style:name="T4" style:family="text">
      <style:text-properties officeooo:rsid="00aa9c65"/>
    </style:style>
    <style:style style:name="T5" style:family="text">
      <style:text-properties officeooo:rsid="00a3b124"/>
    </style:style>
    <style:style style:name="T6" style:family="text">
      <style:text-properties officeooo:rsid="00a46621"/>
    </style:style>
    <style:style style:name="T7" style:family="text">
      <style:text-properties fo:font-weight="bold" officeooo:rsid="00a5b3a5" style:font-weight-asian="bold" style:font-weight-complex="bold"/>
    </style:style>
    <style:style style:name="T8" style:family="text">
      <style:text-properties fo:font-weight="bold" style:font-weight-asian="bold" style:font-weight-complex="bold"/>
    </style:style>
    <style:style style:name="T9" style:family="text">
      <style:text-properties officeooo:rsid="00a5b3a5"/>
    </style:style>
    <style:style style:name="fr1" style:family="graphic" style:parent-style-name="Frame">
      <style:graphic-properties style:vertical-pos="from-top" style:vertical-rel="page" style:horizontal-pos="from-left" style:horizontal-rel="page" fo:background-color="#6d2ef1" draw:fill="solid" draw:fill-color="#6d2ef1" fo:padding="0.15cm" fo:border="0.06pt solid #000000"/>
    </style:style>
    <style:style style:name="fr2" style:family="graphic" style:parent-style-name="Frame">
      <style:graphic-properties fo:margin-top="0cm" fo:margin-bottom="0cm" style:vertical-pos="from-top" style:vertical-rel="page" style:horizontal-pos="from-left" style:horizontal-rel="page" fo:background-color="#6d2ef1" draw:fill="solid" draw:fill-color="#6d2ef1" fo:padding="0.15cm" fo:border="0.06pt solid #000000" draw:wrap-influence-on-position="once-concurrent" loext:allow-overlap="true"/>
    </style:style>
    <style:style style:name="fr3" style:family="graphic" style:parent-style-name="Frame">
      <style:graphic-properties fo:margin-top="0cm" fo:margin-bottom="0.199cm" style:vertical-pos="from-top" style:vertical-rel="page" style:horizontal-pos="from-left" style:horizontal-rel="page" fo:padding="0cm" fo:border="none" draw:wrap-influence-on-position="once-concurrent" loext:allow-overlap="true"/>
    </style:style>
    <style:style style:name="fr4" style:family="graphic" style:parent-style-name="Graphics">
      <style:graphic-properties fo:margin-left="0.199cm" fo:margin-right="0cm" style:wrap="parallel"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style:style style:name="fr5" style:family="graphic" style:parent-style-name="Frame">
      <style:graphic-properties style:vertical-pos="from-top" style:vertical-rel="page" style:horizontal-pos="from-left" style:horizontal-rel="page" fo:background-color="transparent" draw:fill="none" draw:fill-color="#e9f2fb" fo:padding="0.15cm" fo:border="none" draw:wrap-influence-on-position="once-concurrent" loext:allow-overlap="true"/>
    </style:style>
    <style:style style:name="fr6" style:family="graphic" style:parent-style-name="Graphics">
      <style:graphic-properties fo:margin-left="0.101cm" fo:margin-right="0cm" style:run-through="foreground"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draw:wrap-influence-on-position="once-concurrent" loext:allow-overlap="true"/>
    </style:style>
    <style:style style:name="fr7" style:family="graphic" style:parent-style-name="Graphics">
      <style:graphic-properties style:run-through="foreground" style:wrap="none"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draw:wrap-influence-on-position="once-concurrent" loext:allow-overlap="tru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1" draw:name="Cadre3" text:anchor-type="page" text:anchor-page-number="1" svg:x="15.799cm" svg:y="17.046cm" svg:width="12.801cm" draw:z-index="7">
        <draw:text-box fo:min-height="0.499cm">
          <text:p text:style-name="P4">Les franchises médicales sont en contradiction avec une société solidaire et la Coordination demande leur suppression.</text:p>
          <text:p text:style-name="P4">Ce n’est pas aux malades de payer.</text:p>
        </draw:text-box>
      </draw:frame>
      <draw:frame draw:style-name="fr2" draw:name="Cadre1" text:anchor-type="page" text:anchor-page-number="1" svg:x="1cm" svg:y="16.94cm" svg:width="12.801cm" draw:z-index="5">
        <draw:text-box fo:min-height="0.499cm">
          <text:p text:style-name="P5">Faire payer les malades, c’est la perte de la solidarité.</text:p>
          <text:p text:style-name="P5">C’est contraire aux valeurs fondatrices de la Sécurité Sociale « Chacun cotise selon ses moyens et reçoit selon ses besoins. »</text:p>
        </draw:text-box>
      </draw:frame>
      <draw:frame draw:style-name="fr3" draw:name="Cadre2" text:anchor-type="page" text:anchor-page-number="1" svg:x="15.799cm" svg:y="3.6cm" svg:width="12.801cm" draw:z-index="3">
        <draw:text-box fo:min-height="13.33cm">
          <text:p text:style-name="P6"><text:span text:style-name="T1">NON AUX FRANCHISES M</text:span><text:span text:style-name="T2">É</text:span><text:span text:style-name="T1">DICALES</text:span></text:p>
          <text:p text:style-name="P7"/>
          <text:p text:style-name="P8">Les franchises médicales, c’est quoi ?</text:p>
          <text:p text:style-name="P9">- une participation forfaitaire de 2€ pour toute consultation ou acte réalisé par un médecin, pour les examens de radiologie et analyses de biologie médicale.</text:p>
          <text:p text:style-name="P9">- une franchise médicale de 1€ pour chaque boite de médicaments, acte paramédical et de 4€ par transport médical.</text:p>
          <text:p text:style-name="P10">Il existe des plafonds journaliers et annuel. <text:span text:style-name="T3">C’est ce plafond annuel que le gouvernement souhaitait doubler. Il a du tenir compte de l'hostilité et des protestations de nombreuses organisations <text:s/>politiques, syndicales et associatives et ne l’augmenterait « que » de 40 %.</text:span></text:p>
          <text:p text:style-name="P11">Ces franchises sont à payer par tous les malades, y compris ceux en ALD, à l’exception des moins de 18 ans, des femmes enceintes au dernier trimestre de leur grossesse et des bénéficiaires de la Complémentaire santé solidaire ou de l'<text:span text:style-name="T1">AME (A</text:span>ide <text:span text:style-name="T1">M</text:span>édicale d'État<text:span text:style-name="T1">)</text:span>. <draw:frame draw:style-name="fr4" draw:name="Image3" text:anchor-type="char" svg:x="8.648cm" svg:y="0.282cm" svg:width="4.001cm" svg:height="6.001cm" draw:z-index="6"><draw:image xlink:href="Pictures/10000000000001D8000002C5B45BB1F5.jpg" xlink:type="simple" xlink:show="embed" xlink:actuate="onLoad" draw:mime-type="image/jpeg"/></draw:frame></text:p>
          <text:p text:style-name="P12">Les franchises ne peuvent pas être remboursées par les complémentaires.</text:p>
          <text:p text:style-name="P13">La volonté de réduire les dépenses publiques de santé est masquée devant un prétexte de responsabilisation des malades. <text:span text:style-name="T4">Comme s’il était de la responsabilité des malades d’avoir besoin de soins !</text:span></text:p>
        </draw:text-box>
      </draw:frame>
      <draw:frame draw:style-name="fr5" draw:name="Cadre4" text:anchor-type="page" text:anchor-page-number="1" svg:x="1cm" svg:y="3.6cm" svg:width="12.801cm" draw:z-index="0">
        <draw:text-box fo:min-height="13.28cm">
          <text:p text:style-name="P14">C’<text:span text:style-name="T1">EST LA DESTRUCTION DE LA SÉCURITÉ SOCIALE QUI EST EN ROUTE !</text:span> </text:p>
          <text:p text:style-name="P15"><draw:frame draw:style-name="fr6" draw:name="Image2 Copie 1" text:anchor-type="paragraph" svg:x="9.193cm" svg:y="2.335cm" svg:width="3.253cm" svg:height="2.776cm" draw:z-index="2"><draw:image xlink:href="Pictures/10000000000001BD0000017CCAF0675A.jpg" xlink:type="simple" xlink:show="embed" xlink:actuate="onLoad" draw:mime-type="image/jpeg"/></draw:frame>Année après année, la Sécurité Sociale rembourse moins les soins, transférant aux malades directement (franchises médicales non remboursables par les complémentaires) ou indirectement pour celles et ceux qui peuvent se payer une complémentaire (baisse des taux de remboursement, forfait …) entraînant mécaniquement une hausse des cotisations de ces complémentaires. C’est aussi le laissez-faire devant la hausse des dépassements d’honoraires.</text:p>
          <text:p text:style-name="P15">Côté recettes de la Sécurité Sociale, <text:span text:style-name="T5">c’est la baisse des cotisations remplacées par la CSG, la TVA, les compensations de l’État (de plus en plus partielles) des exonérations. </text:span><text:span text:style-name="T6">C’est ce que l’on appelle la fiscalisation de la Sécurité Sociale avec en corollaire sa mise sous tutelle de l’État qui veut diminuer les dépenses publiques. </text:span><text:span text:style-name="T7">La suppression des cotisations, au prétexte d’augmenter les salaires que proposent certains, serait la fin de la Sécurité sociale, la fin de la solidarité et ferait perdre du pouvoir d’achat, vu la nécessité de se financer une assurance !</text:span></text:p>
          <text:p text:style-name="P15"><text:span text:style-name="T8">Parmi les 211 milliards d’aides publiques aux entreprises, 75 milliards sont des exonérations de cotisations.</text:span> <text:span text:style-name="T9">(Source, rapport sénatorial de juillet 2025). </text:span>Aucune conditionnalité aux aides n’est exigée ! Même les entreprises dégageant de larges bénéfices, reversés en dividendes aux actionnaires, en bénéficient !!!</text:p>
        </draw:text-box>
      </draw:frame>
      <draw:frame draw:style-name="fr7" draw:name="Image 1 Copie 1" text:anchor-type="page" text:anchor-page-number="1" svg:x="15.764cm" svg:y="0.482cm" svg:width="12.801cm" svg:height="2.99cm" draw:z-index="4">
        <draw:image xlink:href="Pictures/1000000000000781000001B53A19FD76.jpg" xlink:type="simple" xlink:show="embed" xlink:actuate="onLoad" draw:mime-type="image/jpeg"/>
      </draw:frame>
      <draw:frame draw:style-name="fr7" draw:name="Image 1" text:anchor-type="page" text:anchor-page-number="1" svg:x="1cm" svg:y="0.499cm" svg:width="12.801cm" svg:height="2.99cm" draw:z-index="1">
        <draw:image xlink:href="Pictures/1000000000000781000001B53A19FD76.jpg" xlink:type="simple" xlink:show="embed" xlink:actuate="onLoad" draw:mime-type="image/jpeg"/>
      </draw:frame>
      <text:p text:style-name="P1"/>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fr" fo:country="FR" style:letter-kerning="true" style:font-name-asian="NSimSun" style:font-size-asian="10.5pt" style:language-asian="zh" style:country-asian="CN" style:font-name-complex="Mangal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NSimSun"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 style:font-family-complex="Mangal"/>
    </style:style>
    <style:style style:name="Frame_20_contents" style:display-name="Frame contents" style:family="paragraph" style:parent-style-name="Standard" style:class="extra"/>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none" style:vertical-pos="top" style:vertical-rel="paragraph" style:horizontal-pos="center" style:horizontal-rel="paragraph" fo:background-color="transparent" draw:fill="none" draw:fill-color="#729fcf"/>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9.7cm" fo:page-height="21.001cm" style:num-format="1" style:print-orientation="landscape" fo:margin-top="1cm" fo:margin-bottom="1cm" fo:margin-left="1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19-02-15T12:37:18.450000000</meta:creation-date>
    <dc:date>2026-09-07T14:26:05.659057400</dc:date>
    <meta:editing-duration>PT12H32M43S</meta:editing-duration>
    <meta:editing-cycles>80</meta:editing-cycles>
    <meta:generator>LibreOffice/26.2.3.2$Windows_X86_64 LibreOffice_project/70e089b17412e4cb7773e41413306b17a2328c34</meta:generator>
    <meta:print-date>2026-06-08T15:51:52.067060300</meta:print-date>
    <meta:printed-by>Fichiers PDF</meta:printed-by>
    <meta:document-statistic meta:table-count="0" meta:image-count="4" meta:object-count="0" meta:page-count="1" meta:paragraph-count="16" meta:word-count="442" meta:character-count="2864" meta:non-whitespace-character-count="2435"/>
  </office:meta>
</office:document-meta>
</file>