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781000001B53A19FD76.jpg" manifest:media-type="image/jpeg"/>
  <manifest:file-entry manifest:full-path="Pictures/10000000000001D8000002C5B45BB1F5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6pt" style:font-size-asian="14pt" style:font-size-complex="16pt"/>
    </style:style>
    <style:style style:name="P2" style:family="paragraph" style:parent-style-name="Frame_20_contents">
      <style:paragraph-properties fo:text-align="center" style:justify-single-word="false"/>
      <style:text-properties style:font-name="Calibri" fo:font-size="24pt" fo:font-weight="bold" officeooo:rsid="00a5bbd3" officeooo:paragraph-rsid="00088bd6" fo:background-color="#6d2ef1" style:font-size-asian="24pt" style:font-weight-asian="bold" style:font-size-complex="24pt" style:font-weight-complex="bold"/>
    </style:style>
    <style:style style:name="P3" style:family="paragraph" style:parent-style-name="Frame_20_contents">
      <style:paragraph-properties fo:text-align="center" style:justify-single-word="false"/>
      <style:text-properties style:font-name="Calibri" fo:font-weight="bold" officeooo:rsid="00a5bbd3" officeooo:paragraph-rsid="00088bd6" style:font-weight-asian="bold" style:font-weight-complex="bold"/>
    </style:style>
    <style:style style:name="P4" style:family="paragraph" style:parent-style-name="Frame_20_contents">
      <style:paragraph-properties fo:text-align="justify" style:justify-single-word="false" fo:text-indent="0.499cm" style:auto-text-indent="false"/>
      <style:text-properties style:font-name="Calibri" fo:font-size="16pt" fo:font-weight="bold" officeooo:rsid="00a5cd90" officeooo:paragraph-rsid="00088bd6" style:font-size-asian="16pt" style:font-weight-asian="bold" style:font-size-complex="16pt" style:font-weight-complex="bold"/>
    </style:style>
    <style:style style:name="P5" style:family="paragraph" style:parent-style-name="Frame_20_contents">
      <style:paragraph-properties fo:text-align="justify" style:justify-single-word="false"/>
      <style:text-properties style:font-name="Calibri" fo:font-size="16pt" fo:font-weight="normal" officeooo:rsid="00a5cd90" officeooo:paragraph-rsid="00088bd6" style:font-size-asian="16pt" style:font-weight-asian="normal" style:font-size-complex="16pt" style:font-weight-complex="normal"/>
    </style:style>
    <style:style style:name="P6" style:family="paragraph" style:parent-style-name="Frame_20_contents">
      <style:paragraph-properties fo:text-align="justify" style:justify-single-word="false" fo:text-indent="0.499cm" style:auto-text-indent="false"/>
      <style:text-properties style:font-name="Calibri" fo:font-size="16pt" fo:font-weight="normal" officeooo:rsid="00a5cd90" officeooo:paragraph-rsid="00088bd6" style:font-size-asian="16pt" style:font-weight-asian="normal" style:font-size-complex="16pt" style:font-weight-complex="normal"/>
    </style:style>
    <style:style style:name="P7" style:family="paragraph" style:parent-style-name="Frame_20_contents">
      <style:paragraph-properties fo:text-align="justify" style:justify-single-word="false" fo:text-indent="0.499cm" style:auto-text-indent="false"/>
      <style:text-properties style:font-name="Calibri" fo:font-size="16pt" fo:font-weight="normal" officeooo:rsid="00a60cc3" officeooo:paragraph-rsid="00088bd6" style:font-size-asian="16pt" style:font-weight-asian="normal" style:font-size-complex="16pt" style:font-weight-complex="normal"/>
    </style:style>
    <style:style style:name="P8" style:family="paragraph" style:parent-style-name="Frame_20_contents">
      <style:paragraph-properties fo:text-align="justify" style:justify-single-word="false" fo:text-indent="0.499cm" style:auto-text-indent="false"/>
      <style:text-properties style:font-name="Calibri" fo:font-size="16pt" fo:font-weight="bold" officeooo:rsid="00a60cc3" officeooo:paragraph-rsid="00088bd6" style:font-size-asian="16pt" style:font-weight-asian="bold" style:font-size-complex="16pt" style:font-weight-complex="bold"/>
    </style:style>
    <style:style style:name="P9" style:family="paragraph" style:parent-style-name="Frame_20_contents">
      <style:paragraph-properties fo:text-align="justify" style:justify-single-word="false" fo:text-indent="0.499cm" style:auto-text-indent="false"/>
      <style:text-properties style:font-name="Calibri" fo:font-size="16pt" fo:font-weight="normal" officeooo:rsid="00a91db7" officeooo:paragraph-rsid="00088bd6" style:font-size-asian="16pt" style:font-weight-asian="normal" style:font-size-complex="16pt" style:font-weight-complex="normal"/>
    </style:style>
    <style:style style:name="P10" style:family="paragraph" style:parent-style-name="Frame_20_contents">
      <style:paragraph-properties fo:text-align="center" style:justify-single-word="false"/>
      <style:text-properties style:font-name="Calibri" fo:font-size="20pt" fo:font-weight="bold" officeooo:rsid="00aa9c65" officeooo:paragraph-rsid="00aa9c65" style:font-size-asian="20pt" style:font-weight-asian="bold" style:font-size-complex="20pt" style:font-weight-complex="bold"/>
    </style:style>
    <style:style style:name="T1" style:family="text">
      <style:text-properties officeooo:rsid="00afaf4f"/>
    </style:style>
    <style:style style:name="T2" style:family="text">
      <style:text-properties style:use-window-font-color="true" loext:opacity="0%" fo:language="fr" fo:country="FR" officeooo:rsid="00afaf4f" style:font-family-asian="'Times New Roman'" style:font-family-generic-asian="roman" style:font-pitch-asian="variable" style:language-asian="zh" style:country-asian="CN" style:font-family-complex="'Times New Roman'" style:font-family-generic-complex="roman" style:font-pitch-complex="variable" style:language-complex="hi" style:country-complex="IN"/>
    </style:style>
    <style:style style:name="T3" style:family="text">
      <style:text-properties officeooo:rsid="00a60cc3"/>
    </style:style>
    <style:style style:name="T4" style:family="text">
      <style:text-properties officeooo:rsid="00aa9c65"/>
    </style:style>
    <style:style style:name="fr1" style:family="graphic" style:parent-style-name="Graphics">
      <style:graphic-properties fo:margin-left="0.199cm" fo:margin-right="0cm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2" style:family="graphic" style:parent-style-name="Frame">
      <style:graphic-properties style:vertical-pos="from-top" style:vertical-rel="page" style:horizontal-pos="from-left" style:horizontal-rel="page" fo:background-color="#6d2ef1" draw:fill="solid" draw:fill-color="#6d2ef1" fo:padding="0.15cm" fo:border="0.06pt solid #000000"/>
    </style:style>
    <style:style style:name="fr3" style:family="graphic" style:parent-style-name="Graphics">
      <style:graphic-properties style:run-through="foreground" style:wrap="none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Cadre3" text:anchor-type="page" text:anchor-page-number="1" svg:x="1.99cm" svg:y="24.592cm" svg:width="16.547cm" draw:z-index="2">
        <draw:text-box fo:min-height="3.847cm">
          <text:p text:style-name="P10">Les franchises médicales sont en contradiction avec une société solidaire et la Coordination demande leur suppression.</text:p>
          <text:p text:style-name="P10">Ce n’est pas aux malades de payer.</text:p>
        </draw:text-box>
      </draw:frame>
      <draw:frame draw:style-name="fr3" draw:name="Image 1" text:anchor-type="page" text:anchor-page-number="1" svg:x="0cm" svg:y="0.711cm" svg:width="21.001cm" svg:height="4.905cm" draw:z-index="0">
        <draw:image xlink:href="Pictures/1000000000000781000001B53A19FD76.jpg" xlink:type="simple" xlink:show="embed" xlink:actuate="onLoad" draw:mime-type="image/jpeg"/>
      </draw:frame>
      <text:p text:style-name="P1"/>
      <text:p text:style-name="P2"><text:span text:style-name="T1">NON AUX FRANCHISES M</text:span><text:span text:style-name="T2">É</text:span><text:span text:style-name="T1">DICALES</text:span></text:p>
      <text:p text:style-name="P3"/>
      <text:p text:style-name="P4">Les franchises médicales, c’est quoi ?</text:p>
      <text:p text:style-name="P5">- une participation forfaitaire de 2€ pour toute consultation ou acte réalisé par un médecin, pour les examens de radiologie et analyses de biologie médicale.</text:p>
      <text:p text:style-name="P5">- une franchise médicale de 1€ pour chaque boite de médicaments, acte paramédical et de 4€ par transport médical.</text:p>
      <text:p text:style-name="P6">Il existe des plafonds journaliers et annuel. <text:span text:style-name="T3">C’est ce plafond annuel que le gouvernement souhaitait doubler. Il a du tenir compte de l'hostilité et des protestations de nombreuses organisations <text:s/>politiques, syndicales et associatives et ne l’augmenterait « que » de 40 %.</text:span></text:p>
      <text:p text:style-name="P7">Ces franchises sont à payer par tous les malades, y compris ceux en ALD, à l’exception des moins de 18 ans, des femmes enceintes au dernier trimestre de leur grossesse et des bénéficiaires de la Complémentaire santé solidaire ou de l'<text:span text:style-name="T1">AME (A</text:span>ide <text:span text:style-name="T1">M</text:span>édicale d'État<text:span text:style-name="T1">)</text:span>. <draw:frame draw:style-name="fr1" draw:name="Image3" text:anchor-type="char" svg:x="12.002cm" svg:y="1.023cm" svg:width="4.863cm" svg:height="7.295cm" draw:z-index="1"><draw:image xlink:href="Pictures/10000000000001D8000002C5B45BB1F5.jpg" xlink:type="simple" xlink:show="embed" xlink:actuate="onLoad" draw:mime-type="image/jpeg"/></draw:frame></text:p>
      <text:p text:style-name="P8">Les franchises ne peuvent pas être remboursées par les complémentaires.</text:p>
      <text:p text:style-name="P9">La volonté de réduire les dépenses publiques de santé est masquée devant un prétexte de responsabilisation des malades. <text:span text:style-name="T4">Comme s’il était de la responsabilité des malades d’avoir besoin de soins !</text:span></text:p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Frame_20_contents" style:display-name="Frame contents" style:family="paragraph" style:parent-style-name="Standard" style:class="extra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7T14:21:04.466988600</meta:creation-date>
    <dc:date>2026-09-07T14:24:55.752204500</dc:date>
    <meta:editing-duration>PT3M51S</meta:editing-duration>
    <meta:editing-cycles>2</meta:editing-cycles>
    <meta:generator>LibreOffice/26.2.3.2$Windows_X86_64 LibreOffice_project/70e089b17412e4cb7773e41413306b17a2328c34</meta:generator>
    <meta:document-statistic meta:table-count="0" meta:image-count="2" meta:object-count="0" meta:page-count="1" meta:paragraph-count="10" meta:word-count="204" meta:character-count="1289" meta:non-whitespace-character-count="1093"/>
  </office:meta>
</office:document-meta>
</file>