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781000001B53A19FD76.jpg" manifest:media-type="image/jpeg"/>
  <manifest:file-entry manifest:full-path="Pictures/10000000000001D8000002C5B45BB1F5.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Frame_20_contents">
      <style:paragraph-properties fo:text-align="center" style:justify-single-word="false"/>
      <style:text-properties style:font-name="Calibri" fo:font-size="32pt" fo:font-weight="bold" officeooo:rsid="00ad209f" officeooo:paragraph-rsid="00105ed2" fo:background-color="#6d2ef1" style:font-size-asian="32pt" style:font-weight-asian="bold" style:font-size-complex="32pt" style:font-weight-complex="bold"/>
    </style:style>
    <style:style style:name="P2"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weight="normal" officeooo:rsid="00a91db7" officeooo:paragraph-rsid="00105ed2" style:font-weight-asian="normal" style:font-weight-complex="normal"/>
    </style:style>
    <style:style style:name="P3"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size="15pt" fo:font-weight="normal" officeooo:rsid="00a91db7" officeooo:paragraph-rsid="00105ed2" style:font-size-asian="15pt" style:font-weight-asian="normal" style:font-size-complex="15pt" style:font-weight-complex="normal"/>
    </style:style>
    <style:style style:name="P4"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size="15pt" fo:font-weight="normal" officeooo:rsid="00b79fc4" officeooo:paragraph-rsid="00105ed2" style:font-size-asian="15pt" style:font-weight-asian="normal" style:font-size-complex="15pt" style:font-weight-complex="normal"/>
    </style:style>
    <style:style style:name="P5"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size="15pt" fo:font-weight="normal" officeooo:rsid="00b966ee" officeooo:paragraph-rsid="00105ed2" style:font-size-asian="15pt" style:font-weight-asian="normal" style:font-size-complex="15pt" style:font-weight-complex="normal"/>
    </style:style>
    <style:style style:name="P6"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size="15pt" fo:font-weight="bold" officeooo:rsid="00b79fc4" officeooo:paragraph-rsid="00105ed2" style:font-size-asian="15pt" style:font-weight-asian="bold" style:font-size-complex="15pt" style:font-weight-complex="bold"/>
    </style:style>
    <style:style style:name="P7" style:family="paragraph" style:parent-style-name="Frame_20_contents">
      <style:paragraph-properties fo:margin-top="0.049cm" fo:margin-bottom="0cm" style:contextual-spacing="false" fo:text-align="justify" style:justify-single-word="false" fo:text-indent="0.499cm" style:auto-text-indent="false"/>
      <style:text-properties style:font-name="Calibri" fo:font-size="14pt" fo:font-weight="bold" officeooo:rsid="00b79fc4" officeooo:paragraph-rsid="00105ed2" style:font-size-asian="14pt" style:font-weight-asian="bold" style:font-size-complex="14pt" style:font-weight-complex="bold"/>
    </style:style>
    <style:style style:name="P8" style:family="paragraph" style:parent-style-name="Frame_20_contents">
      <style:paragraph-properties fo:text-align="center" style:justify-single-word="false"/>
      <style:text-properties style:font-name="Calibri" fo:font-size="18pt" fo:font-weight="bold" officeooo:rsid="00b966ee" officeooo:paragraph-rsid="00b966ee" style:font-size-asian="18pt" style:font-weight-asian="bold" style:font-size-complex="18pt" style:font-weight-complex="bold"/>
    </style:style>
    <style:style style:name="T1" style:family="text">
      <style:text-properties officeooo:rsid="00bd5329"/>
    </style:style>
    <style:style style:name="T2" style:family="text">
      <style:text-properties style:use-window-font-color="true" loext:opacity="0%" fo:language="fr" fo:country="FR" style:font-family-asian="'Times New Roman'" style:font-family-generic-asian="roman" style:font-pitch-asian="variable" style:language-asian="zh" style:country-asian="CN" style:font-family-complex="'Times New Roman'" style:font-family-generic-complex="roman" style:font-pitch-complex="variable" style:language-complex="hi" style:country-complex="IN"/>
    </style:style>
    <style:style style:name="T3" style:family="text">
      <style:text-properties officeooo:rsid="00b5b96f"/>
    </style:style>
    <style:style style:name="T4" style:family="text">
      <style:text-properties officeooo:rsid="00b966ee"/>
    </style:style>
    <style:style style:name="T5" style:family="text">
      <style:text-properties fo:font-weight="bold" style:font-weight-asian="bold" style:font-weight-complex="bold"/>
    </style:style>
    <style:style style:name="fr1" style:family="graphic" style:parent-style-name="Graphics">
      <style:graphic-properties fo:margin-left="0.199cm" fo:margin-right="0cm" style:wrap="parallel"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2" style:family="graphic" style:parent-style-name="Frame">
      <style:graphic-properties style:vertical-pos="from-top" style:vertical-rel="page" style:horizontal-pos="from-left" style:horizontal-rel="page" fo:background-color="#6d2ef1" draw:fill="solid" draw:fill-color="#6d2ef1" fo:padding="0.15cm" fo:border="0.06pt solid #000000"/>
    </style:style>
    <style:style style:name="fr3" style:family="graphic" style:parent-style-name="Graphics">
      <style:graphic-properties style:run-through="foreground" style:wrap="non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Cadre3" text:anchor-type="page" text:anchor-page-number="1" svg:x="1.99cm" svg:y="26.162cm" svg:width="17.164cm" draw:z-index="2">
        <draw:text-box fo:min-height="2.148cm">
          <text:p text:style-name="P8">Le 100 % santé Sécu, c’est la solidarité, contre la marchandisation de la protection sociale et l’individualisme</text:p>
        </draw:text-box>
      </draw:frame>
      <draw:frame draw:style-name="fr3" draw:name="Image 1" text:anchor-type="page" text:anchor-page-number="1" svg:x="0cm" svg:y="0.711cm" svg:width="21.001cm" svg:height="4.905cm" draw:z-index="0">
        <draw:image xlink:href="Pictures/1000000000000781000001B53A19FD76.jpg" xlink:type="simple" xlink:show="embed" xlink:actuate="onLoad" draw:mime-type="image/jpeg"/>
      </draw:frame>
      <text:p text:style-name="Standard"/>
      <text:p text:style-name="P1">L’<text:span text:style-name="T1">URGENCE</text:span> <text:span text:style-name="T1">D</text:span>’<text:span text:style-name="T1">UN</text:span> 100 % <text:span text:style-name="T1">S</text:span><text:span text:style-name="T2">É</text:span><text:span text:style-name="T1">CU</text:span></text:p>
      <text:p text:style-name="P2"/>
      <text:p text:style-name="P3">1<text:span text:style-name="T3">00 % </text:span><text:span text:style-name="T4">Sécu </text:span><text:span text:style-name="T3">santé, Sécurité Sociale intégrale, les termes varient selon les organisations qui le prône</text:span><text:span text:style-name="T1">nt</text:span><text:span text:style-name="T3">, avec des nuances, mais il y a un socle commun : les actes de prévention et les soins doivent être remboursés à 100 % par la Sécurité Sociale !</text:span></text:p>
      <text:p text:style-name="P4">Laissons aux mutuelles le soin de faire de la prévention, de gérer des établissements, mais mettons fin à ce double système de remboursement.</text:p>
      <text:p text:style-name="P5"><text:span text:style-name="T5">C’est malheureusement le chemin inverse qu</text:span><draw:frame draw:style-name="fr1" draw:name="Image3" text:anchor-type="char" svg:x="11.843cm" svg:y="0.446cm" svg:width="5.198cm" svg:height="7.798cm" draw:z-index="1"><draw:image xlink:href="Pictures/10000000000001D8000002C5B45BB1F5.jpg" xlink:type="simple" xlink:show="embed" xlink:actuate="onLoad" draw:mime-type="image/jpeg"/></draw:frame><text:span text:style-name="T5">e continue à prendre le gouvernement avec sa salve de décrets pris en catimini pendant l’été</text:span> baissant les taux de remboursement des soins dentaires, des transports sanitaires, de médicaments et dispositifs médicaux. Et ce chemin ouvre la porte de la mort de la Sécu solidaire, au profit de l’assurantiel individuel.</text:p>
      <text:p text:style-name="P4"><text:span text:style-name="T4">100 % sécu, c</text:span>ela veut dire la fin des franchises, forfaits divers, ticket modérateur … Cela nécessite évidemment la fin de dépassements d’honoraires et la création d’un pôle public du médicament car la sécu n’est pas là pour financer les intérêts privés.</text:p>
      <text:p text:style-name="P4">C’est la condition d’un accès aux soins sans frein financier !</text:p>
      <text:p text:style-name="P4">Que devrait rembourser une sécurité sociale à 100 % ? Il y a des débats, autour des cures thermales par exemple ou de soins dits de conforts. La démocratie pourra trancher à l’image de la loi votée dernièrement pour la prise en charge à 100 % des frais liés au cancer du sein.</text:p>
      <text:p text:style-name="P6">Nous avons besoin d’un renouveau démocratique de la Sécurité Sociale avec de nouvelles élections de ses administrateurs.</text:p>
      <text:p text:style-name="P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Frame_20_contents" style:display-name="Frame contents" style:family="paragraph" style:parent-style-name="Standard" style:class="extra"/>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9-07T14:00:28.224861100</meta:creation-date>
    <dc:date>2026-09-07T14:04:42.807270500</dc:date>
    <meta:editing-duration>PT4M13S</meta:editing-duration>
    <meta:editing-cycles>2</meta:editing-cycles>
    <meta:generator>LibreOffice/26.2.3.2$Windows_X86_64 LibreOffice_project/70e089b17412e4cb7773e41413306b17a2328c34</meta:generator>
    <meta:print-date>2026-09-07T14:27:08.575628000</meta:print-date>
    <meta:printed-by>Fichiers PDF</meta:printed-by>
    <meta:document-statistic meta:table-count="0" meta:image-count="2" meta:object-count="0" meta:page-count="1" meta:paragraph-count="9" meta:word-count="268" meta:character-count="1594" meta:non-whitespace-character-count="1335"/>
  </office:meta>
</office:document-meta>
</file>