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Arial-BoldMT" svg:font-family="Arial-BoldMT"/>
    <style:font-face style:name="ArialMT" svg:font-family="ArialMT" style:font-family-generic="swiss"/>
    <style:font-face style:name="Liberation Sans" svg:font-family="'Liberation Sans', Arial" style:font-family-generic="swiss"/>
    <style:font-face style:name="Liberation Serif" svg:font-family="'Liberation Serif', 'Times New Roman'" style:font-family-generic="roman"/>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SymbolMT" svg:font-family="SymbolMT"/>
  </office:font-face-decls>
  <office:automatic-styles>
    <style:style style:name="P1" style:family="paragraph" style:parent-style-name="Standard">
      <style:paragraph-properties fo:text-align="center" style:justify-single-word="false"/>
      <style:text-properties style:font-name="Arial" fo:font-weight="bold" officeooo:rsid="00028f0e" officeooo:paragraph-rsid="00028f0e" style:font-weight-asian="bold" style:font-weight-complex="bold"/>
    </style:style>
    <style:style style:name="P2" style:family="paragraph" style:parent-style-name="Standard">
      <style:paragraph-properties fo:text-align="center" style:justify-single-word="false"/>
      <style:text-properties officeooo:rsid="00028f0e" officeooo:paragraph-rsid="00028f0e"/>
    </style:style>
    <style:style style:name="P3" style:family="paragraph" style:parent-style-name="Standard">
      <style:paragraph-properties fo:text-align="start" style:justify-single-word="false" style:text-autospace="none"/>
      <style:text-properties style:font-name="Arial-BoldMT" fo:font-size="14pt" fo:font-weight="bold" officeooo:paragraph-rsid="00028f0e" fo:background-color="#cfe7f5" style:font-name-asian="Arial-BoldMT" style:font-size-asian="14pt" style:font-weight-asian="bold" style:font-name-complex="Arial-BoldMT" style:font-size-complex="14pt" style:font-weight-complex="bold"/>
    </style:style>
    <style:style style:name="P4" style:family="paragraph" style:parent-style-name="Standard">
      <style:paragraph-properties fo:text-align="start" style:justify-single-word="false" style:text-autospace="none"/>
      <style:text-properties style:font-name="Arial-BoldMT" fo:font-size="14pt" fo:font-weight="bold" officeooo:paragraph-rsid="00028f0e" style:font-name-asian="Arial-BoldMT" style:font-size-asian="14pt" style:font-weight-asian="bold" style:font-name-complex="Arial-BoldMT" style:font-size-complex="14pt" style:font-weight-complex="bold"/>
    </style:style>
    <style:style style:name="P5" style:family="paragraph" style:parent-style-name="Standard">
      <style:paragraph-properties fo:text-align="start" style:justify-single-word="false" style:text-autospace="none"/>
      <style:text-properties style:text-line-through-style="none" style:text-line-through-type="none" style:font-name="Arial-BoldMT" fo:font-size="14pt" style:text-underline-style="solid" style:text-underline-width="auto" style:text-underline-color="font-color" fo:font-weight="bold" officeooo:paragraph-rsid="00028f0e" style:font-name-asian="Arial-BoldMT" style:font-size-asian="14pt" style:font-weight-asian="bold" style:font-name-complex="Arial-BoldMT" style:font-size-complex="14pt" style:font-weight-complex="bold"/>
    </style:style>
    <style:style style:name="P6" style:family="paragraph" style:parent-style-name="Standard">
      <style:paragraph-properties fo:text-align="start" style:justify-single-word="false" style:text-autospace="none"/>
      <style:text-properties style:font-name="Arial-BoldMT" fo:font-size="10pt" officeooo:paragraph-rsid="00028f0e" style:font-name-asian="Arial-BoldMT" style:font-size-asian="10pt" style:font-name-complex="Arial-BoldMT" style:font-size-complex="10pt"/>
    </style:style>
    <style:style style:name="P7" style:family="paragraph" style:parent-style-name="Standard">
      <style:paragraph-properties fo:text-align="start" style:justify-single-word="false" style:text-autospace="none"/>
      <style:text-properties style:font-name="Arial-BoldMT" fo:font-size="12pt" fo:font-weight="bold" officeooo:paragraph-rsid="00028f0e" style:font-name-asian="Arial-BoldMT" style:font-size-asian="12pt" style:font-weight-asian="bold" style:font-name-complex="Arial-BoldMT" style:font-size-complex="12pt" style:font-weight-complex="bold"/>
    </style:style>
    <style:style style:name="P8" style:family="paragraph" style:parent-style-name="Standard">
      <style:paragraph-properties fo:text-align="start" style:justify-single-word="false" style:text-autospace="none"/>
      <style:text-properties style:font-name="ArialMT" fo:font-size="12pt" officeooo:paragraph-rsid="00028f0e" style:font-name-asian="ArialMT" style:font-size-asian="12pt" style:font-name-complex="ArialMT" style:font-size-complex="12pt"/>
    </style:style>
    <style:style style:name="P9" style:family="paragraph" style:parent-style-name="Standard">
      <style:paragraph-properties style:text-autospace="none"/>
      <style:text-properties style:font-name="ArialMT" fo:font-size="12pt" officeooo:paragraph-rsid="00028f0e" style:font-name-asian="ArialMT" style:font-size-asian="12pt" style:font-name-complex="ArialMT" style:font-size-complex="12pt"/>
    </style:style>
    <style:style style:name="P10" style:family="paragraph" style:parent-style-name="Standard">
      <style:paragraph-properties fo:text-align="start" style:justify-single-word="false" fo:break-before="page" style:text-autospace="none"/>
      <style:text-properties style:font-name="Arial-BoldMT" fo:font-size="14pt" officeooo:paragraph-rsid="00028f0e" style:font-name-asian="Arial-BoldMT" style:font-size-asian="14pt" style:font-name-complex="Arial-BoldMT" style:font-size-complex="14pt"/>
    </style:style>
    <style:style style:name="P11" style:family="paragraph" style:parent-style-name="Standard">
      <style:paragraph-properties fo:text-align="start" style:justify-single-word="false" style:text-autospace="none"/>
      <style:text-properties style:font-name="Arial-BoldMT" fo:font-size="14pt" style:text-underline-style="solid" style:text-underline-width="auto" style:text-underline-color="font-color" fo:font-weight="bold" officeooo:paragraph-rsid="00028f0e" style:font-name-asian="Arial-BoldMT" style:font-size-asian="14pt" style:font-weight-asian="bold" style:font-name-complex="Arial-BoldMT" style:font-size-complex="14pt" style:font-weight-complex="bold"/>
    </style:style>
    <style:style style:name="P12" style:family="paragraph" style:parent-style-name="Standard">
      <style:paragraph-properties fo:text-align="start" style:justify-single-word="false" style:text-autospace="none"/>
      <style:text-properties style:font-name="Arial-BoldMT" fo:font-size="14pt" fo:font-weight="bold" officeooo:paragraph-rsid="00031718" style:font-name-asian="Arial-BoldMT" style:font-size-asian="14pt" style:font-weight-asian="bold" style:font-name-complex="Arial-BoldMT" style:font-size-complex="14pt" style:font-weight-complex="bold"/>
    </style:style>
    <style:style style:name="P13" style:family="paragraph" style:parent-style-name="Standard">
      <style:paragraph-properties fo:text-align="center" style:justify-single-word="false" style:text-autospace="none"/>
      <style:text-properties style:font-name="Arial-BoldMT" fo:font-size="12pt" style:text-underline-style="none" fo:font-weight="normal" officeooo:rsid="00028f0e" officeooo:paragraph-rsid="00028f0e" fo:background-color="#ffff00" style:font-name-asian="Arial-BoldMT" style:font-size-asian="12pt" style:font-weight-asian="normal" style:font-name-complex="Arial-BoldMT" style:font-size-complex="12pt" style:font-weight-complex="normal"/>
    </style:style>
    <style:style style:name="P14" style:family="paragraph" style:parent-style-name="Standard">
      <style:paragraph-properties fo:text-align="start" style:justify-single-word="false" style:text-autospace="none"/>
      <style:text-properties style:font-name="ArialMT" fo:font-size="12pt" officeooo:paragraph-rsid="00031718" style:font-name-asian="ArialMT" style:font-size-asian="12pt" style:font-name-complex="ArialMT" style:font-size-complex="12pt"/>
    </style:style>
    <style:style style:name="P15" style:family="paragraph" style:parent-style-name="Standard">
      <style:paragraph-properties fo:text-align="start" style:justify-single-word="false" style:text-autospace="none"/>
      <style:text-properties style:font-name="Arial-BoldMT" fo:font-size="12pt" fo:font-weight="bold" officeooo:paragraph-rsid="00031718" style:font-name-asian="Arial-BoldMT" style:font-size-asian="12pt" style:font-weight-asian="bold" style:font-name-complex="Arial-BoldMT" style:font-size-complex="12pt" style:font-weight-complex="bold"/>
    </style:style>
    <style:style style:name="P16" style:family="paragraph" style:parent-style-name="Standard">
      <style:paragraph-properties fo:text-align="start" style:justify-single-word="false" style:text-autospace="none"/>
      <style:text-properties style:font-name="Arial-BoldMT" fo:font-size="12pt" fo:font-weight="bold" officeooo:paragraph-rsid="00032b61" style:font-name-asian="Arial-BoldMT" style:font-size-asian="12pt" style:font-weight-asian="bold" style:font-name-complex="Arial-BoldMT" style:font-size-complex="12pt" style:font-weight-complex="bold"/>
    </style:style>
    <style:style style:name="P17" style:family="paragraph" style:parent-style-name="Standard">
      <style:paragraph-properties fo:text-align="start" style:justify-single-word="false" style:text-autospace="none"/>
      <style:text-properties style:font-name="ArialMT" fo:font-size="12pt" officeooo:paragraph-rsid="00032b61" style:font-name-asian="ArialMT" style:font-size-asian="12pt" style:font-name-complex="ArialMT" style:font-size-complex="12pt"/>
    </style:style>
    <style:style style:name="P18" style:family="paragraph" style:parent-style-name="Standard">
      <style:paragraph-properties fo:text-align="center" style:justify-single-word="false" style:text-autospace="none"/>
      <style:text-properties style:font-name="Arial-BoldMT" fo:font-size="12pt" officeooo:paragraph-rsid="00031718" style:font-name-asian="Arial-BoldMT" style:font-size-asian="12pt" style:font-name-complex="Arial-BoldMT" style:font-size-complex="12pt"/>
    </style:style>
    <style:style style:name="P19" style:family="paragraph" style:parent-style-name="Standard">
      <style:paragraph-properties fo:text-align="start" style:justify-single-word="false" style:text-autospace="none"/>
      <style:text-properties style:font-name="ArialMT" fo:font-size="12pt" officeooo:paragraph-rsid="00031718" fo:background-color="#ffc0cb" style:font-name-asian="ArialMT" style:font-size-asian="12pt" style:font-name-complex="ArialMT" style:font-size-complex="12pt"/>
    </style:style>
    <style:style style:name="P20" style:family="paragraph" style:parent-style-name="Standard">
      <style:paragraph-properties fo:text-align="start" style:justify-single-word="false" style:text-autospace="none"/>
      <style:text-properties style:use-window-font-color="true" loext:opacity="0%" style:font-name="ArialMT" fo:font-size="12pt" officeooo:paragraph-rsid="00032b61" fo:background-color="#ffc0cb" style:font-name-asian="ArialMT" style:font-size-asian="12pt" style:font-name-complex="ArialMT" style:font-size-complex="12pt"/>
    </style:style>
    <style:style style:name="P21" style:family="paragraph" style:parent-style-name="Standard">
      <style:paragraph-properties fo:text-align="start" style:justify-single-word="false" style:text-autospace="none"/>
      <style:text-properties style:use-window-font-color="true" loext:opacity="0%" style:font-name="Arial-BoldMT" fo:font-size="14pt" fo:font-weight="bold" officeooo:paragraph-rsid="00031718" fo:background-color="#ffc0cb" style:font-name-asian="Arial-BoldMT" style:font-size-asian="14pt" style:font-weight-asian="bold" style:font-name-complex="Arial-BoldMT" style:font-size-complex="14pt" style:font-weight-complex="bold"/>
    </style:style>
    <style:style style:name="P22" style:family="paragraph" style:parent-style-name="Standard">
      <style:paragraph-properties fo:text-align="center" style:justify-single-word="false" style:text-autospace="none"/>
      <style:text-properties style:font-name="Arial-BoldMT" fo:font-size="12pt" style:text-underline-style="none" fo:font-weight="normal" officeooo:rsid="00028f0e" officeooo:paragraph-rsid="0003da0a" fo:background-color="#ffff00" style:font-name-asian="Arial-BoldMT" style:font-size-asian="12pt" style:font-weight-asian="normal" style:font-name-complex="Arial-BoldMT" style:font-size-complex="12pt" style:font-weight-complex="normal"/>
    </style:style>
    <style:style style:name="P23" style:family="paragraph" style:parent-style-name="Standard">
      <style:paragraph-properties fo:text-align="start" style:justify-single-word="false" style:text-autospace="none"/>
      <style:text-properties style:font-name="Arial-BoldMT" fo:font-size="12pt" fo:font-weight="normal" officeooo:paragraph-rsid="00031718" style:font-name-asian="Arial-BoldMT" style:font-size-asian="12pt" style:font-weight-asian="normal" style:font-name-complex="Arial-BoldMT" style:font-size-complex="12pt" style:font-weight-complex="normal"/>
    </style:style>
    <style:style style:name="P24" style:family="paragraph" style:parent-style-name="Standard">
      <style:paragraph-properties fo:text-align="center" style:justify-single-word="false" style:text-autospace="none"/>
      <style:text-properties style:font-name="Arial-BoldMT" fo:font-size="12pt" style:text-underline-style="none" fo:font-weight="normal" officeooo:rsid="0003da0a" officeooo:paragraph-rsid="0003da0a" fo:background-color="#ffc0cb" style:font-name-asian="Arial-BoldMT" style:font-size-asian="12pt" style:font-weight-asian="normal" style:font-name-complex="Arial-BoldMT" style:font-size-complex="12pt" style:font-weight-complex="normal"/>
    </style:style>
    <style:style style:name="P25" style:family="paragraph" style:parent-style-name="Standard">
      <style:paragraph-properties style:text-autospace="none"/>
      <style:text-properties style:font-name="Arial-BoldMT" fo:font-size="14pt" fo:font-weight="bold" officeooo:paragraph-rsid="0003da0a" style:font-name-asian="Arial-BoldMT" style:font-size-asian="14pt" style:font-weight-asian="bold" style:font-name-complex="Arial-BoldMT" style:font-size-complex="14pt" style:font-weight-complex="bold"/>
    </style:style>
    <style:style style:name="P26" style:family="paragraph" style:parent-style-name="Standard">
      <style:paragraph-properties fo:text-align="start" style:justify-single-word="false" style:text-autospace="none"/>
      <style:text-properties style:font-name="ArialMT" fo:font-size="12pt" officeooo:paragraph-rsid="0003da0a" style:font-name-asian="ArialMT" style:font-size-asian="12pt" style:font-name-complex="ArialMT" style:font-size-complex="12pt"/>
    </style:style>
    <style:style style:name="P27" style:family="paragraph" style:parent-style-name="Standard">
      <style:paragraph-properties fo:text-align="start" style:justify-single-word="false" style:text-autospace="none"/>
      <style:text-properties style:font-name="Arial-BoldMT" fo:font-size="14pt" fo:font-weight="bold" officeooo:paragraph-rsid="0003da0a" style:font-name-asian="Arial-BoldMT" style:font-size-asian="14pt" style:font-weight-asian="bold" style:font-name-complex="Arial-BoldMT" style:font-size-complex="14pt" style:font-weight-complex="bold"/>
    </style:style>
    <style:style style:name="P28" style:family="paragraph" style:parent-style-name="Standard">
      <style:paragraph-properties fo:text-align="start" style:justify-single-word="false" style:text-autospace="none"/>
      <style:text-properties style:font-name="Arial-BoldMT" fo:font-size="10pt" officeooo:paragraph-rsid="0003da0a" style:font-name-asian="Arial-BoldMT" style:font-size-asian="10pt" style:font-name-complex="Arial-BoldMT" style:font-size-complex="10pt"/>
    </style:style>
    <style:style style:name="P29" style:family="paragraph" style:parent-style-name="Standard">
      <style:paragraph-properties style:text-autospace="none"/>
      <style:text-properties style:font-name="Arial-BoldMT" fo:font-size="14pt" fo:font-weight="bold" officeooo:paragraph-rsid="0003da0a" fo:background-color="#cfe7f5" style:font-name-asian="Arial-BoldMT" style:font-size-asian="14pt" style:font-weight-asian="bold" style:font-name-complex="Arial-BoldMT" style:font-size-complex="14pt" style:font-weight-complex="bold"/>
    </style:style>
    <style:style style:name="P30" style:family="paragraph" style:parent-style-name="Standard">
      <style:paragraph-properties fo:text-align="start" style:justify-single-word="false" style:text-autospace="none"/>
      <style:text-properties fo:color="#000000" loext:opacity="100%" style:font-name="Arial-BoldMT" fo:font-size="14pt" style:text-underline-style="solid" style:text-underline-width="auto" style:text-underline-color="font-color" fo:font-weight="bold" officeooo:paragraph-rsid="0003da0a" style:font-name-asian="Arial-BoldMT" style:font-size-asian="14pt" style:font-weight-asian="bold" style:font-name-complex="Arial-BoldMT" style:font-size-complex="14pt" style:font-weight-complex="bold"/>
    </style:style>
    <style:style style:name="P31" style:family="paragraph" style:parent-style-name="Standard">
      <style:paragraph-properties fo:text-align="start" style:justify-single-word="false" style:text-autospace="none"/>
      <style:text-properties fo:color="#000000" loext:opacity="100%" style:font-name="Arial-BoldMT" fo:font-size="14pt" fo:font-weight="bold" officeooo:paragraph-rsid="00048f1b" style:font-name-asian="Arial-BoldMT" style:font-size-asian="14pt" style:font-weight-asian="bold" style:font-name-complex="Arial-BoldMT" style:font-size-complex="14pt" style:font-weight-complex="bold"/>
    </style:style>
    <style:style style:name="P32" style:family="paragraph" style:parent-style-name="Standard">
      <style:paragraph-properties fo:text-align="center" style:justify-single-word="false" style:text-autospace="none"/>
      <style:text-properties style:font-name="Arial-BoldMT" fo:font-size="12pt" style:text-underline-style="none" fo:font-weight="normal" officeooo:rsid="00028f0e" officeooo:paragraph-rsid="00048f1b" fo:background-color="#ffff00" style:font-name-asian="Arial-BoldMT" style:font-size-asian="12pt" style:font-weight-asian="normal" style:font-name-complex="Arial-BoldMT" style:font-size-complex="12pt" style:font-weight-complex="normal"/>
    </style:style>
    <style:style style:name="P33" style:family="paragraph" style:parent-style-name="Standard">
      <style:paragraph-properties fo:text-align="start" style:justify-single-word="false" style:text-autospace="none"/>
      <style:text-properties fo:color="#000000" loext:opacity="100%" style:font-name="ArialMT" fo:font-size="12pt" officeooo:paragraph-rsid="00048f1b" style:font-name-asian="ArialMT" style:font-size-asian="12pt" style:font-name-complex="ArialMT" style:font-size-complex="12pt"/>
    </style:style>
    <style:style style:name="P34" style:family="paragraph" style:parent-style-name="Standard">
      <style:paragraph-properties fo:text-align="start" style:justify-single-word="false" style:text-autospace="none"/>
      <style:text-properties fo:color="#000000" loext:opacity="100%" style:font-name="Arial-BoldMT" fo:font-size="10pt" officeooo:paragraph-rsid="00048f1b" style:font-name-asian="Arial-BoldMT" style:font-size-asian="10pt" style:font-name-complex="Arial-BoldMT" style:font-size-complex="10pt"/>
    </style:style>
    <style:style style:name="P35" style:family="paragraph" style:parent-style-name="Standard">
      <style:paragraph-properties style:text-autospace="none"/>
      <style:text-properties style:text-line-through-style="none" style:text-line-through-type="none" officeooo:paragraph-rsid="00048f1b" fo:background-color="#adff2f"/>
    </style:style>
    <style:style style:name="P36" style:family="paragraph" style:parent-style-name="Standard">
      <style:paragraph-properties style:text-autospace="none"/>
      <style:text-properties fo:color="#000000" loext:opacity="100%" style:text-line-through-style="none" style:text-line-through-type="none" style:font-name="SymbolMT" fo:font-size="12pt" officeooo:paragraph-rsid="00048f1b" style:font-name-asian="SymbolMT" style:font-size-asian="12pt" style:font-name-complex="SymbolMT" style:font-size-complex="12pt"/>
    </style:style>
    <style:style style:name="P37" style:family="paragraph" style:parent-style-name="Standard">
      <style:paragraph-properties style:text-autospace="none"/>
      <style:text-properties officeooo:paragraph-rsid="00048f1b"/>
    </style:style>
    <style:style style:name="P38" style:family="paragraph" style:parent-style-name="Standard">
      <style:paragraph-properties fo:text-align="start" style:justify-single-word="false" style:text-autospace="none"/>
      <style:text-properties style:font-name="ArialMT" fo:font-size="10pt" officeooo:paragraph-rsid="00048f1b" style:font-name-asian="ArialMT" style:font-size-asian="10pt" style:font-name-complex="ArialMT" style:font-size-complex="10pt"/>
    </style:style>
    <style:style style:name="P39" style:family="paragraph" style:parent-style-name="Standard">
      <style:paragraph-properties fo:text-align="start" style:justify-single-word="false" style:text-autospace="none"/>
      <style:text-properties style:font-name="ArialMT" fo:font-size="12pt" officeooo:paragraph-rsid="00048f1b" style:font-name-asian="ArialMT" style:font-size-asian="12pt" style:font-name-complex="ArialMT" style:font-size-complex="12pt"/>
    </style:style>
    <style:style style:name="P40" style:family="paragraph" style:parent-style-name="Standard">
      <style:paragraph-properties fo:break-before="page" style:text-autospace="none"/>
      <style:text-properties fo:color="#000000" loext:opacity="100%" style:text-line-through-style="none" style:text-line-through-type="none" style:font-name="Arial-BoldMT" fo:font-size="14pt" fo:font-weight="bold" officeooo:paragraph-rsid="0004c0e7" style:font-name-asian="Arial-BoldMT" style:font-size-asian="14pt" style:font-weight-asian="bold" style:font-name-complex="Arial-BoldMT" style:font-size-complex="14pt" style:font-weight-complex="bold"/>
    </style:style>
    <style:style style:name="P41" style:family="paragraph" style:parent-style-name="Standard">
      <style:paragraph-properties fo:text-align="center" style:justify-single-word="false" style:text-autospace="none"/>
      <style:text-properties style:font-name="Arial-BoldMT" fo:font-size="12pt" style:text-underline-style="none" fo:font-weight="normal" officeooo:rsid="00028f0e" officeooo:paragraph-rsid="0004c0e7" fo:background-color="#ffff00" style:font-name-asian="Arial-BoldMT" style:font-size-asian="12pt" style:font-weight-asian="normal" style:font-name-complex="Arial-BoldMT" style:font-size-complex="12pt" style:font-weight-complex="normal"/>
    </style:style>
    <style:style style:name="P42" style:family="paragraph" style:parent-style-name="Standard">
      <style:paragraph-properties fo:text-align="start" style:justify-single-word="false" style:text-autospace="none"/>
      <style:text-properties style:font-name="Arial-BoldMT" fo:font-size="10pt" officeooo:paragraph-rsid="0004c0e7" style:font-name-asian="Arial-BoldMT" style:font-size-asian="10pt" style:font-name-complex="Arial-BoldMT" style:font-size-complex="10pt"/>
    </style:style>
    <style:style style:name="P43" style:family="paragraph" style:parent-style-name="Standard">
      <style:paragraph-properties fo:text-align="start" style:justify-single-word="false" style:text-autospace="none"/>
      <style:text-properties style:font-name="ArialMT" fo:font-size="12pt" officeooo:paragraph-rsid="0004c0e7" style:font-name-asian="ArialMT" style:font-size-asian="12pt" style:font-name-complex="ArialMT" style:font-size-complex="12pt"/>
    </style:style>
    <style:style style:name="P44" style:family="paragraph" style:parent-style-name="Standard">
      <style:paragraph-properties fo:text-align="start" style:justify-single-word="false" style:text-autospace="none"/>
      <style:text-properties style:text-line-through-style="none" style:text-line-through-type="none" style:font-name="Arial-BoldMT" fo:font-size="14pt" fo:text-shadow="none" fo:font-weight="bold" officeooo:paragraph-rsid="0004c0e7" style:font-name-asian="Arial-BoldMT" style:font-size-asian="14pt" style:font-weight-asian="bold" style:font-name-complex="Arial-BoldMT" style:font-size-complex="14pt" style:font-weight-complex="bold"/>
    </style:style>
    <style:style style:name="P45" style:family="paragraph" style:parent-style-name="Standard">
      <style:paragraph-properties fo:text-align="start" style:justify-single-word="false" fo:break-before="page" style:text-autospace="none"/>
      <style:text-properties style:text-line-through-style="none" style:text-line-through-type="none" style:font-name="Arial-BoldMT" fo:font-size="14pt" fo:text-shadow="none" fo:font-weight="bold" officeooo:paragraph-rsid="0004c0e7" style:font-name-asian="Arial-BoldMT" style:font-size-asian="14pt" style:font-weight-asian="bold" style:font-name-complex="Arial-BoldMT" style:font-size-complex="14pt" style:font-weight-complex="bold"/>
    </style:style>
    <style:style style:name="P46" style:family="paragraph" style:parent-style-name="Standard">
      <style:paragraph-properties fo:text-align="center" style:justify-single-word="false" style:text-autospace="none"/>
      <style:text-properties style:font-name="Arial-BoldMT" fo:font-size="12pt" officeooo:paragraph-rsid="0004c0e7" style:font-name-asian="Arial-BoldMT" style:font-size-asian="12pt" style:font-name-complex="Arial-BoldMT" style:font-size-complex="12pt"/>
    </style:style>
    <style:style style:name="P47" style:family="paragraph" style:parent-style-name="Standard">
      <style:paragraph-properties fo:text-align="start" style:justify-single-word="false" style:text-autospace="none"/>
      <style:text-properties style:font-name="Arial-BoldMT" fo:font-size="14pt" fo:font-weight="bold" officeooo:paragraph-rsid="00069282" style:font-name-asian="Arial-BoldMT" style:font-size-asian="14pt" style:font-weight-asian="bold" style:font-name-complex="Arial-BoldMT" style:font-size-complex="14pt" style:font-weight-complex="bold"/>
    </style:style>
    <style:style style:name="P48" style:family="paragraph" style:parent-style-name="Standard">
      <style:paragraph-properties fo:text-align="start" style:justify-single-word="false" style:text-autospace="none"/>
      <style:text-properties style:font-name="ArialMT" fo:font-size="12pt" officeooo:paragraph-rsid="00069282" style:font-name-asian="ArialMT" style:font-size-asian="12pt" style:font-name-complex="ArialMT" style:font-size-complex="12pt"/>
    </style:style>
    <style:style style:name="P49" style:family="paragraph" style:parent-style-name="Standard">
      <style:paragraph-properties fo:margin-left="0cm" fo:margin-right="0cm" fo:text-align="start" style:justify-single-word="false" fo:text-indent="0cm" style:auto-text-indent="false" style:text-autospace="none"/>
      <style:text-properties style:font-name="Arial-BoldMT" fo:font-size="10pt" officeooo:paragraph-rsid="00069282" style:font-name-asian="Arial-BoldMT" style:font-size-asian="10pt" style:font-name-complex="Arial-BoldMT" style:font-size-complex="10pt"/>
    </style:style>
    <style:style style:name="P50" style:family="paragraph" style:parent-style-name="Standard">
      <style:paragraph-properties style:text-autospace="none"/>
      <style:text-properties style:font-name="SymbolMT" fo:font-size="10pt" officeooo:paragraph-rsid="00069282" style:font-name-asian="SymbolMT" style:font-size-asian="10pt" style:font-name-complex="SymbolMT" style:font-size-complex="10pt"/>
    </style:style>
    <style:style style:name="P51" style:family="paragraph" style:parent-style-name="Standard">
      <style:paragraph-properties fo:text-align="start" style:justify-single-word="false" style:text-autospace="none"/>
      <style:text-properties style:font-name="SymbolMT" fo:font-size="10pt" officeooo:paragraph-rsid="00069282" style:font-name-asian="SymbolMT" style:font-size-asian="10pt" style:font-name-complex="SymbolMT" style:font-size-complex="10pt"/>
    </style:style>
    <style:style style:name="P52" style:family="paragraph" style:parent-style-name="Standard">
      <style:paragraph-properties fo:text-align="start" style:justify-single-word="false" style:text-autospace="none"/>
      <style:text-properties style:font-name="Arial-BoldMT" fo:font-size="14pt" fo:font-weight="bold" officeooo:paragraph-rsid="0006a041" style:font-name-asian="Arial-BoldMT" style:font-size-asian="14pt" style:font-weight-asian="bold" style:font-name-complex="Arial-BoldMT" style:font-size-complex="14pt" style:font-weight-complex="bold"/>
    </style:style>
    <style:style style:name="P53" style:family="paragraph" style:parent-style-name="Standard">
      <style:paragraph-properties fo:text-align="center" style:justify-single-word="false" style:text-autospace="none"/>
      <style:text-properties style:font-name="Arial-BoldMT" fo:font-size="12pt" style:text-underline-style="none" fo:font-weight="normal" officeooo:rsid="00028f0e" officeooo:paragraph-rsid="0006a041" fo:background-color="#ffff00" style:font-name-asian="Arial-BoldMT" style:font-size-asian="12pt" style:font-weight-asian="normal" style:font-name-complex="Arial-BoldMT" style:font-size-complex="12pt" style:font-weight-complex="normal"/>
    </style:style>
    <style:style style:name="P54" style:family="paragraph" style:parent-style-name="Standard">
      <style:paragraph-properties fo:text-align="start" style:justify-single-word="false" style:text-autospace="none"/>
      <style:text-properties style:font-name="ArialMT" fo:font-size="12pt" officeooo:paragraph-rsid="0006a041" style:font-name-asian="ArialMT" style:font-size-asian="12pt" style:font-name-complex="ArialMT" style:font-size-complex="12pt"/>
    </style:style>
    <style:style style:name="P55" style:family="paragraph" style:parent-style-name="Standard">
      <style:paragraph-properties fo:text-align="center" style:justify-single-word="false" style:text-autospace="none"/>
      <style:text-properties style:font-name="Arial-BoldMT" fo:font-size="12pt" officeooo:paragraph-rsid="0006a041" fo:background-color="#ffff00" style:font-name-asian="Arial-BoldMT" style:font-size-asian="12pt" style:font-name-complex="Arial-BoldMT" style:font-size-complex="12pt"/>
    </style:style>
    <style:style style:name="P56" style:family="paragraph" style:parent-style-name="Standard">
      <style:paragraph-properties fo:text-align="center" style:justify-single-word="false" style:text-autospace="none"/>
      <style:text-properties style:font-name="Arial-BoldMT" fo:font-size="12pt" style:text-underline-style="none" fo:font-weight="normal" officeooo:rsid="00028f0e" officeooo:paragraph-rsid="0007a4f2" fo:background-color="#ffff00" style:font-name-asian="Arial-BoldMT" style:font-size-asian="12pt" style:font-weight-asian="normal" style:font-name-complex="Arial-BoldMT" style:font-size-complex="12pt" style:font-weight-complex="normal"/>
    </style:style>
    <style:style style:name="P57" style:family="paragraph" style:parent-style-name="Standard">
      <style:paragraph-properties fo:text-align="start" style:justify-single-word="false" style:text-autospace="none"/>
      <style:text-properties officeooo:paragraph-rsid="0007a4f2"/>
    </style:style>
    <style:style style:name="P58" style:family="paragraph" style:parent-style-name="Standard">
      <style:paragraph-properties fo:text-align="start" style:justify-single-word="false" style:text-autospace="none"/>
      <style:text-properties style:font-name="ArialMT" fo:font-size="12pt" officeooo:paragraph-rsid="0007a4f2" style:font-name-asian="ArialMT" style:font-size-asian="12pt" style:font-name-complex="ArialMT" style:font-size-complex="12pt"/>
    </style:style>
    <style:style style:name="P59" style:family="paragraph" style:parent-style-name="Standard">
      <style:paragraph-properties fo:text-align="start" style:justify-single-word="false" style:text-autospace="none"/>
      <style:text-properties fo:color="#cc0000" loext:opacity="100%" style:font-name="ArialMT" fo:font-size="12pt" fo:font-weight="normal" officeooo:paragraph-rsid="0007a4f2" style:font-name-asian="ArialMT" style:font-size-asian="12pt" style:font-weight-asian="normal" style:font-name-complex="ArialMT" style:font-size-complex="12pt" style:font-weight-complex="normal"/>
    </style:style>
    <style:style style:name="P60" style:family="paragraph" style:parent-style-name="Standard">
      <style:paragraph-properties fo:text-align="center" style:justify-single-word="false" style:text-autospace="none"/>
      <style:text-properties style:font-name="Arial-BoldMT" fo:font-size="12pt" officeooo:paragraph-rsid="0007a4f2" fo:background-color="#ffff00" style:font-name-asian="Arial-BoldMT" style:font-size-asian="12pt" style:font-name-complex="Arial-BoldMT" style:font-size-complex="12pt"/>
    </style:style>
    <style:style style:name="P61" style:family="paragraph" style:parent-style-name="Standard">
      <style:paragraph-properties fo:text-align="start" style:justify-single-word="false" style:text-autospace="none"/>
      <style:text-properties style:use-window-font-color="true" loext:opacity="0%" style:font-name="ArialMT" fo:font-size="12pt" fo:font-weight="normal" officeooo:paragraph-rsid="0007a4f2" fo:background-color="#ffc0cb" style:font-name-asian="ArialMT" style:font-size-asian="12pt" style:font-weight-asian="normal" style:font-name-complex="ArialMT" style:font-size-complex="12pt" style:font-weight-complex="normal"/>
    </style:style>
    <style:style style:name="P62" style:family="paragraph" style:parent-style-name="Standard">
      <style:paragraph-properties fo:text-align="start" style:justify-single-word="false" style:text-autospace="none"/>
      <style:text-properties style:font-name="Arial-BoldMT" fo:font-size="14pt" fo:font-weight="bold" officeooo:paragraph-rsid="0007a4f2" style:font-name-asian="Arial-BoldMT" style:font-size-asian="14pt" style:font-weight-asian="bold" style:font-name-complex="Arial-BoldMT" style:font-size-complex="14pt" style:font-weight-complex="bold"/>
    </style:style>
    <style:style style:name="P63" style:family="paragraph" style:parent-style-name="Standard">
      <style:paragraph-properties style:text-autospace="none"/>
      <style:text-properties style:font-name="ArialMT" fo:font-size="12pt" officeooo:paragraph-rsid="0007a4f2" style:font-name-asian="ArialMT" style:font-size-asian="12pt" style:font-name-complex="ArialMT" style:font-size-complex="12pt"/>
    </style:style>
    <style:style style:name="P64" style:family="paragraph" style:parent-style-name="Standard">
      <style:paragraph-properties fo:text-align="start" style:justify-single-word="false" style:text-autospace="none"/>
      <style:text-properties fo:color="#000000" loext:opacity="100%" style:font-name="Arial-BoldMT" fo:font-size="14pt" fo:font-weight="bold" officeooo:paragraph-rsid="0007a4f2" fo:background-color="#cfe7f5" style:font-name-asian="Arial-BoldMT" style:font-size-asian="14pt" style:font-weight-asian="bold" style:font-name-complex="Arial-BoldMT" style:font-size-complex="14pt" style:font-weight-complex="bold"/>
    </style:style>
    <style:style style:name="P65" style:family="paragraph" style:parent-style-name="Standard">
      <style:paragraph-properties fo:text-align="start" style:justify-single-word="false" style:text-autospace="none"/>
      <style:text-properties style:font-name="Arial-BoldMT" fo:font-size="14pt" style:text-underline-style="solid" style:text-underline-width="auto" style:text-underline-color="font-color" fo:font-weight="bold" officeooo:paragraph-rsid="0007a4f2" style:font-name-asian="Arial-BoldMT" style:font-size-asian="14pt" style:font-weight-asian="bold" style:font-name-complex="Arial-BoldMT" style:font-size-complex="14pt" style:font-weight-complex="bold"/>
    </style:style>
    <style:style style:name="P66" style:family="paragraph" style:parent-style-name="Standard">
      <style:paragraph-properties fo:text-align="start" style:justify-single-word="false" style:text-autospace="none"/>
      <style:text-properties style:font-name="Arial-BoldMT" fo:font-size="10pt" officeooo:paragraph-rsid="0007a4f2" style:font-name-asian="Arial-BoldMT" style:font-size-asian="10pt" style:font-name-complex="Arial-BoldMT" style:font-size-complex="10pt"/>
    </style:style>
    <style:style style:name="P67" style:family="paragraph" style:parent-style-name="Standard">
      <style:paragraph-properties fo:text-align="start" style:justify-single-word="false" style:text-autospace="none"/>
      <style:text-properties style:font-name="Arial-BoldMT" fo:font-size="14pt" fo:font-weight="bold" officeooo:paragraph-rsid="0007a4f2" fo:background-color="#cfe7f5" style:font-name-asian="Arial-BoldMT" style:font-size-asian="14pt" style:font-weight-asian="bold" style:font-name-complex="Arial-BoldMT" style:font-size-complex="14pt" style:font-weight-complex="bold"/>
    </style:style>
    <style:style style:name="P68" style:family="paragraph" style:parent-style-name="Standard">
      <style:paragraph-properties style:text-autospace="none"/>
      <style:text-properties style:font-name="Arial-BoldMT" fo:font-size="14pt" fo:font-weight="bold" officeooo:paragraph-rsid="0007a4f2" style:font-name-asian="Arial-BoldMT" style:font-size-asian="14pt" style:font-weight-asian="bold" style:font-name-complex="Arial-BoldMT" style:font-size-complex="14pt" style:font-weight-complex="bold"/>
    </style:style>
    <style:style style:name="T1" style:family="text">
      <style:text-properties fo:font-size="12pt" fo:font-weight="normal" officeooo:rsid="00028f0e" fo:background-color="#ffff00" loext:char-shading-value="0" style:font-size-asian="12pt" style:font-weight-asian="normal" style:font-size-complex="12pt" style:font-weight-complex="normal"/>
    </style:style>
    <style:style style:name="T2" style:family="text">
      <style:text-properties style:font-name="ArialMT" fo:font-size="12pt" style:font-name-asian="ArialMT" style:font-size-asian="12pt" style:font-name-complex="ArialMT" style:font-size-complex="12pt"/>
    </style:style>
    <style:style style:name="T3" style:family="text">
      <style:text-properties style:font-name="ArialMT" fo:font-size="7pt" style:font-name-asian="ArialMT" style:font-size-asian="7pt" style:font-name-complex="ArialMT" style:font-size-complex="7pt"/>
    </style:style>
    <style:style style:name="T4" style:family="text">
      <style:text-properties fo:color="#ff0000" loext:opacity="100%" style:text-line-through-style="solid" style:text-line-through-type="double"/>
    </style:style>
    <style:style style:name="T5" style:family="text">
      <style:text-properties style:font-name="SymbolMT" fo:font-size="12pt" style:font-name-asian="SymbolMT" style:font-size-asian="12pt" style:font-name-complex="SymbolMT" style:font-size-complex="12pt"/>
    </style:style>
    <style:style style:name="T6" style:family="text">
      <style:text-properties style:text-line-through-style="solid" style:text-line-through-type="single" style:font-name="ArialMT" fo:font-size="12pt" style:font-name-asian="ArialMT" style:font-size-asian="12pt" style:font-name-complex="ArialMT" style:font-size-complex="12pt"/>
    </style:style>
    <style:style style:name="T7" style:family="text">
      <style:text-properties fo:color="#cc0000" loext:opacity="100%" style:font-name="ArialMT" fo:font-size="12pt" style:font-name-asian="ArialMT" style:font-size-asian="12pt" style:font-name-complex="ArialMT" style:font-size-complex="12pt"/>
    </style:style>
    <style:style style:name="T8" style:family="text">
      <style:text-properties fo:color="#7e0021" loext:opacity="100%" style:font-name="ArialMT" fo:font-size="12pt" style:font-name-asian="ArialMT" style:font-size-asian="12pt" style:font-name-complex="ArialMT" style:font-size-complex="12pt"/>
    </style:style>
    <style:style style:name="T9" style:family="text">
      <style:text-properties style:font-name="Arial-BoldMT" fo:font-weight="bold" style:font-name-asian="Arial-BoldMT" style:font-weight-asian="bold" style:font-name-complex="Arial-BoldMT" style:font-weight-complex="bold"/>
    </style:style>
    <style:style style:name="T10" style:family="text">
      <style:text-properties fo:font-weight="bold" fo:background-color="#cfe7f5" loext:char-shading-value="0" style:font-weight-asian="bold" style:font-weight-complex="bold"/>
    </style:style>
    <style:style style:name="T11" style:family="text">
      <style:text-properties style:text-line-through-style="none" style:text-line-through-type="none" fo:background-color="#adff2f" loext:char-shading-value="0"/>
    </style:style>
    <style:style style:name="T12" style:family="text">
      <style:text-properties fo:color="#000000" loext:opacity="100%" fo:background-color="#ffffff" loext:char-shading-value="0"/>
    </style:style>
    <style:style style:name="T13" style:family="text">
      <style:text-properties fo:color="#0000cc" loext:opacity="100%" fo:background-color="#ffffff" loext:char-shading-value="0"/>
    </style:style>
    <style:style style:name="T14" style:family="text">
      <style:text-properties fo:background-color="#adff2f" loext:char-shading-value="0"/>
    </style:style>
    <style:style style:name="T15" style:family="text">
      <style:text-properties style:use-window-font-color="true" loext:opacity="0%" style:text-line-through-style="none" style:text-line-through-type="none" fo:background-color="#adff2f" loext:char-shading-value="0"/>
    </style:style>
    <style:style style:name="T16" style:family="text">
      <style:text-properties fo:color="#cc0000" loext:opacity="100%"/>
    </style:style>
    <style:style style:name="T17" style:family="text">
      <style:text-properties fo:color="#0000cc" loext:opacity="100%"/>
    </style:style>
    <style:style style:name="T18" style:family="text">
      <style:text-properties style:text-underline-style="none" fo:font-weight="normal" officeooo:rsid="00031718" fo:background-color="#ffff00" loext:char-shading-value="0" style:font-weight-asian="normal" style:font-weight-complex="normal"/>
    </style:style>
    <style:style style:name="T19" style:family="text">
      <style:text-properties style:text-line-through-style="none" style:text-line-through-type="none"/>
    </style:style>
    <style:style style:name="T20" style:family="text">
      <style:text-properties style:use-window-font-color="true" loext:opacity="0%" fo:background-color="#ffc0cb" loext:char-shading-value="0"/>
    </style:style>
    <style:style style:name="T21" style:family="text">
      <style:text-properties officeooo:rsid="0003da0a"/>
    </style:style>
    <style:style style:name="T22" style:family="text">
      <style:text-properties fo:font-size="12pt" fo:font-weight="normal" officeooo:rsid="0003da0a" fo:background-color="#ffff00" loext:char-shading-value="0" style:font-size-asian="12pt" style:font-weight-asian="normal" style:font-size-complex="12pt" style:font-weight-complex="normal"/>
    </style:style>
    <style:style style:name="T23" style:family="text">
      <style:text-properties style:text-line-through-style="solid" style:text-line-through-type="single" fo:background-color="#adff2f" loext:char-shading-value="0"/>
    </style:style>
    <style:style style:name="T24" style:family="text">
      <style:text-properties fo:color="#00000a" loext:opacity="100%" style:text-line-through-style="none" style:text-line-through-type="none" fo:font-family="Wingdings-Regular" fo:font-size="12pt" fo:background-color="#adff2f" loext:char-shading-value="0" style:font-family-asian="Wingdings-Regular" style:font-size-asian="12pt" style:font-family-complex="Wingdings-Regular" style:font-size-complex="12pt"/>
    </style:style>
    <style:style style:name="T25" style:family="text">
      <style:text-properties style:text-line-through-style="none" style:text-line-through-type="none" style:font-name="ArialMT" fo:font-size="12pt" fo:background-color="#adff2f" loext:char-shading-value="0" style:font-name-asian="ArialMT" style:font-size-asian="12pt" style:font-name-complex="ArialMT" style:font-size-complex="12pt"/>
    </style:style>
    <style:style style:name="T26" style:family="text">
      <style:text-properties fo:color="#00000a" loext:opacity="100%" fo:font-family="Wingdings-Regular" fo:font-size="12pt" style:font-family-asian="Wingdings-Regular" style:font-size-asian="12pt" style:font-family-complex="Wingdings-Regular" style:font-size-complex="12pt"/>
    </style:style>
    <style:style style:name="T27" style:family="text">
      <style:text-properties fo:color="#000000" loext:opacity="100%" style:font-name="ArialMT" fo:font-size="12pt" style:font-name-asian="ArialMT" style:font-size-asian="12pt" style:font-name-complex="ArialMT" style:font-size-complex="12pt"/>
    </style:style>
    <style:style style:name="T28" style:family="text">
      <style:text-properties fo:color="#000000" loext:opacity="100%" style:text-line-through-style="none" style:text-line-through-type="none" style:font-name="SymbolMT" fo:font-size="12pt" style:font-name-asian="SymbolMT" style:font-size-asian="12pt" style:font-name-complex="SymbolMT" style:font-size-complex="12pt"/>
    </style:style>
    <style:style style:name="T29" style:family="text">
      <style:text-properties fo:color="#000000" loext:opacity="100%" style:text-line-through-style="none" style:text-line-through-type="none" style:font-name="ArialMT" fo:font-size="12pt" style:font-name-asian="ArialMT" style:font-size-asian="12pt" style:font-name-complex="ArialMT" style:font-size-complex="12pt"/>
    </style:style>
    <style:style style:name="T30" style:family="text">
      <style:text-properties fo:font-size="12pt" style:font-size-asian="12pt" style:font-size-complex="12pt"/>
    </style:style>
    <style:style style:name="T31" style:family="text">
      <style:text-properties fo:color="#000000" loext:opacity="100%" style:text-line-through-style="solid" style:text-line-through-type="single" style:font-name="ArialMT" fo:font-size="12pt" style:font-name-asian="ArialMT" style:font-size-asian="12pt" style:font-name-complex="ArialMT" style:font-size-complex="12pt"/>
    </style:style>
    <style:style style:name="T32" style:family="text">
      <style:text-properties style:text-line-through-style="none" style:text-line-through-type="none" style:font-name="ArialMT" fo:font-size="12pt" fo:text-shadow="none" fo:background-color="#adff2f" loext:char-shading-value="0" style:font-name-asian="ArialMT" style:font-size-asian="12pt" style:font-name-complex="ArialMT" style:font-size-complex="12pt"/>
    </style:style>
    <style:style style:name="T33" style:family="text">
      <style:text-properties style:use-window-font-color="true" loext:opacity="0%" style:text-line-through-style="none" style:text-line-through-type="none" style:font-name="ArialMT" fo:font-size="12pt" fo:text-shadow="none" fo:background-color="#ffc0cb" loext:char-shading-value="0" style:font-name-asian="ArialMT" style:font-size-asian="12pt" style:font-name-complex="ArialMT" style:font-size-complex="12pt"/>
    </style:style>
    <style:style style:name="T34" style:family="text">
      <style:text-properties style:text-line-through-style="solid" style:text-line-through-type="single" style:font-name="ArialMT" fo:font-size="12pt" fo:background-color="#adff2f" loext:char-shading-value="0" style:font-name-asian="ArialMT" style:font-size-asian="12pt" style:font-name-complex="ArialMT" style:font-size-complex="12pt"/>
    </style:style>
    <style:style style:name="T35" style:family="text">
      <style:text-properties style:text-line-through-style="none" style:text-line-through-type="none" style:font-name="ArialMT" fo:font-size="12pt" style:font-name-asian="ArialMT" style:font-size-asian="12pt" style:font-name-complex="ArialMT" style:font-size-complex="12pt"/>
    </style:style>
    <style:style style:name="T36" style:family="text">
      <style:text-properties style:use-window-font-color="true" loext:opacity="0%" style:text-line-through-style="none" style:text-line-through-type="none" style:font-name="ArialMT" fo:font-size="12pt" fo:background-color="#adff2f" loext:char-shading-value="0" style:font-name-asian="ArialMT" style:font-size-asian="12pt" style:font-name-complex="ArialMT" style:font-size-complex="12pt"/>
    </style:style>
    <style:style style:name="T37" style:family="text">
      <style:text-properties style:text-underline-style="none" fo:font-weight="normal" officeooo:rsid="0003da0a" fo:background-color="#ffff00" loext:char-shading-value="0" style:font-weight-asian="normal" style:font-weight-complex="normal"/>
    </style:style>
    <style:style style:name="T38" style:family="text">
      <style:text-properties style:text-underline-style="none" fo:font-weight="normal" officeooo:rsid="00028f0e" fo:background-color="#ffff00" loext:char-shading-value="0" style:font-weight-asian="normal" style:font-weight-complex="normal"/>
    </style:style>
    <style:style style:name="T39" style:family="text">
      <style:text-properties style:use-window-font-color="true" loext:opacity="0%" style:text-line-through-style="none" style:text-line-through-type="none" style:font-name="ArialMT" fo:font-size="12pt" fo:background-color="#ffc0cb" loext:char-shading-value="0" style:font-name-asian="ArialMT" style:font-size-asian="12pt" style:font-name-complex="ArialMT" style:font-size-complex="12pt"/>
    </style:style>
    <style:style style:name="T40" style:family="text">
      <style:text-properties style:use-window-font-color="true" loext:opacity="0%" style:font-name="ArialMT" fo:font-size="12pt" fo:background-color="#ffc0cb" loext:char-shading-value="0" style:font-name-asian="ArialMT" style:font-size-asian="12pt" style:font-name-complex="ArialMT" style:font-size-complex="12pt"/>
    </style:style>
    <style:style style:name="T41" style:family="text">
      <style:text-properties style:font-name="SymbolMT" style:font-name-asian="SymbolMT" style:font-name-complex="SymbolMT"/>
    </style:style>
    <style:style style:name="T42" style:family="text">
      <style:text-properties officeooo:rsid="0007a4f2"/>
    </style:style>
    <style:style style:name="T43" style:family="text">
      <style:text-properties fo:font-size="7pt" style:font-size-asian="7pt" style:font-size-complex="7pt"/>
    </style:style>
    <style:style style:name="Sect1" style:family="section">
      <style:section-properties text:dont-balance-text-columns="false" style:editable="false">
        <style:columns fo:column-count="2" fo:column-gap="0.497cm">
          <style:column-sep style:width="0.035cm" style:color="#000000" style:height="100%" style:style="solid"/>
          <style:column style:rel-width="32767*" fo:start-indent="0cm" fo:end-indent="0.248cm"/>
          <style:column style:rel-width="32768*" fo:start-indent="0.248cm" fo:end-indent="0cm"/>
        </style:columns>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PROPOSITIONS DE MODIFICATION DES STATUTS DE LA COORDINATION NATIONALE DES COMITÉS DE DÉFENSE DES HÔPITAUX ET MATERNITÉS DE PROXIMITÉ</text:p>
      <text:p text:style-name="P2"/>
      <text:p text:style-name="P3">Titre 1 <text:s/><text:span text:style-name="T1">(sans changement hors correction orthographe)</text:span></text:p>
      <text:p text:style-name="P4"/>
      <text:p text:style-name="P5">Constitution-Objet-Siège Social-Durée</text:p>
      <text:p text:style-name="P4"/>
      <text:p text:style-name="P4">Article 1 – Constitution et Dénomination :</text:p>
      <text:p text:style-name="P6"><text:span text:style-name="T2">Il est fondé entre les adhérents aux présents statuts une association régie par la loi du 1</text:span><text:span text:style-name="T3">er </text:span><text:span text:style-name="T2">juillet 1901 et le décret du 16 août 1901 ayant pour titre :</text:span></text:p>
      <text:p text:style-name="P7">Coordination Nationale des Comités de Défense<text:span text:style-name="T4">s</text:span> des Hôpitaux et Maternités de Proximité</text:p>
      <text:p text:style-name="P4"/>
      <text:p text:style-name="P4">Article 2 – Objet :</text:p>
      <text:p text:style-name="P6"><text:span text:style-name="T5"> </text:span><text:span text:style-name="T2">Agir pour la défense et le développement d'une réponse de qualité aux besoins de santé de la population garantissant une égalité d’accès à tous et toutes en tout point du territoire.</text:span></text:p>
      <text:p text:style-name="P6"><text:span text:style-name="T5"> </text:span><text:span text:style-name="T6">Agi</text:span><text:span text:style-name="T2"> </text:span><text:span text:style-name="T7">Agir</text:span><text:span text:style-name="T8"> </text:span><text:span text:style-name="T2">pour le rétablissement, le maintien, l’amélioration et le développement des structures hospitalières de proximité dans le cadre du service public et d’un aménagement égalitaire de territoire.</text:span></text:p>
      <text:p text:style-name="P6"><text:span text:style-name="T5"> </text:span><text:span text:style-name="T2">Agir pour le maintien, l’amélioration et le développement du maillage des soins de premier recours au plus près de la population.</text:span></text:p>
      <text:p text:style-name="P6"><text:span text:style-name="T5"> </text:span><text:span text:style-name="T2">Émettre, diffuser, au nom des comités qui la constituent, des avis et des propositions sur la politique générale de santé, son financement et ses déclinaisons dans les territoires et</text:span></text:p>
      <text:p text:style-name="P8">bassins de vie.</text:p>
      <text:p text:style-name="P4"/>
      <text:p text:style-name="P4">Article 3 – Siège Social :</text:p>
      <text:p text:style-name="P9">Son siège social est établi : <text:span text:style-name="T9">1, rue Jean Moulin – 70200 Lure</text:span></text:p>
      <text:p text:style-name="P8">Il peut être déplacé sur simple décision du Conseil d’Administration.</text:p>
      <text:p text:style-name="P4"/>
      <text:p text:style-name="P4">Article 4 – Durée :</text:p>
      <text:p text:style-name="P9">Sa durée est illimitée.</text:p>
      <text:p text:style-name="P10"><text:span text:style-name="T10">Titre 2</text:span></text:p>
      <text:p text:style-name="P4"/>
      <text:p text:style-name="P11">Composition-Cotisation-Adhésion-Radiation</text:p>
      <text:p text:style-name="P12"/>
      <text:p text:style-name="P12">Article 5 – Composition</text:p>
      <text:section text:style-name="Sect1" text:name="Section1">
        <text:p text:style-name="P13">Ancienne rédaction</text:p>
        <text:p text:style-name="P14">L’association se compose de membres actifs, de membres bienfaiteurs, de membres associés, <text:span text:style-name="T11">de membres isolés.</text:span></text:p>
        <text:p text:style-name="P15"><text:s/>a. Membres actifs :</text:p>
        <text:p text:style-name="P14">Comités, collectifs, coordinations, associations… , <text:span text:style-name="T12">à jour de leur cotisation annuelle,</text:span><text:span text:style-name="T13"> </text:span></text:p>
        <text:p text:style-name="P14">qui oeuvrent :</text:p>
        <text:p text:style-name="P14">→ pour la défense des hôpitaux ou des maternités dans le cadre d’une mission de service public de proximité <text:span text:style-name="T14">à jour de leur cotisation annuelle.</text:span></text:p>
        <text:p text:style-name="P14"/>
        <text:p text:style-name="P14"/>
        <text:p text:style-name="P14"/>
        <text:p text:style-name="P14"/>
        <text:p text:style-name="P16"><text:s text:c="4"/>b. Membres bienfaiteurs :</text:p>
        <text:p text:style-name="P17">Sont membres bienfaiteurs les personnes physiques <text:span text:style-name="T15">et les personnes</text:span> morales qui souhaitent soutenir financièrement ou matériellement les objectifs et actions de l’Association. Leurs apports sont acceptés par le Conseil d’Administration (C.A.) qui en rend compte une fois par an à l’Assemblée Générale (A.G.) statutaire. Celle-ci se prononce souverainement sur ces acceptations. </text:p>
        <text:p text:style-name="P17">Leur apport financier est libre et fera l’objet d’un reçu.</text:p>
        <text:p text:style-name="P16"><text:s/>c. Membres Associés :</text:p>
        <text:p text:style-name="P17">Sont membres associés les personnes physiques <text:span text:style-name="T11">et les personnes</text:span><text:span text:style-name="T16"> </text:span><text:span text:style-name="T17"><text:s/></text:span>morales qui souhaitent soutenir financièrement ou matériellement les objectifs et actions de l’Association, et participer à la vie de l’association. Leur admission est acceptée par le Conseil d’Administration (C.A.) qui en rend compte une fois par an à l’Assemblée Générale (A.G.) statutaire. Celle-ci se prononce souverainement sur ces acceptations. </text:p>
        <text:p text:style-name="P17">Ils participent s’ils le souhaitent à toutes les activités de la Coordination mais leur voix est consultative lors des A.G. </text:p>
        <text:p text:style-name="P17">Leur cotisation est de 50€ minimum. Elle fera l’objet d’un reçu.</text:p>
        <text:p text:style-name="P18"><text:span text:style-name="T18">Nouvelle rédaction</text:span></text:p>
        <text:p text:style-name="P14">L’association se compose de membres actifs, de membres bienfaiteurs, de membres associés.</text:p>
        <text:p text:style-name="P15"><text:s/>a. Membres actifs :</text:p>
        <text:p text:style-name="P14">Comités, collectifs, coordinations, associations… , <text:span text:style-name="T12">à jour de leur cotisation annuelle,</text:span><text:span text:style-name="T13"> </text:span></text:p>
        <text:p text:style-name="P14">qui œuvrent :</text:p>
        <text:p text:style-name="P14">→ pour la défense des hôpitaux ou des maternités dans le cadre d’une mission de service public de proximité.<text:span text:style-name="T19"> </text:span></text:p>
        <text:p text:style-name="P19">→ pour répondre aux besoins de soins et de santé de la population sans aucune discrimination.</text:p>
        <text:p text:style-name="P20">Les membres actifs proposent les candidatures de représentants des usagers dans les instances de santé.</text:p>
        <text:p text:style-name="P16"><text:s text:c="4"/>b. Membres bienfaiteurs :</text:p>
        <text:p text:style-name="P17">Sont membres bienfaiteurs les personnes physiques <text:span text:style-name="T20">ou</text:span><text:span text:style-name="T16"> </text:span>morales qui souhaitent soutenir financièrement ou matériellement les objectifs et actions de l’Association. Leurs apports sont acceptés par le Conseil d’Administration (C.A.) qui en rend compte une fois par an à l’Assemblée Générale (A.G.) statutaire. Celle-ci se prononce souverainement sur ces acceptations. </text:p>
        <text:p text:style-name="P17">Leur apport financier est libre et fera l’objet d’un reçu.</text:p>
        <text:p text:style-name="P16"><text:s/>c. Membres Associés :</text:p>
        <text:p text:style-name="P17">Sont membres associés les personnes physiques <text:span text:style-name="T20">ou</text:span><text:span text:style-name="T17"> </text:span>morales qui souhaitent soutenir financièrement ou matériellement les objectifs et actions de l’Association, et participer à la vie de l’association. Leur admission est acceptée par le Conseil d’Administration (C.A.) qui en rend compte une fois par an à l’Assemblée Générale (A.G.) statutaire. Celle-ci se prononce souverainement sur ces acceptations. </text:p>
        <text:p text:style-name="P17">Ils participent s’ils le souhaitent à toutes les activités de la Coordination mais leur voix est consultative lors des A.G. </text:p>
        <text:p text:style-name="P17">Leur cotisation <text:span text:style-name="T20">annuelle</text:span> est de 50€ minimum. Elle fera l’objet d’un reçu.</text:p>
      </text:section>
      <text:p text:style-name="P21"/>
      <text:p text:style-name="P12"/>
      <text:p text:style-name="P12"/>
      <text:section text:style-name="Sect1" text:name="Section2">
        <text:p text:style-name="P22"><text:soft-page-break/>Ancienne rédaction</text:p>
        <text:p text:style-name="P12"><text:s/>d. Membres Isolés :</text:p>
        <text:p text:style-name="P23">Sont membres isolés les personnes physiques qui souhaitent, à titre individuel, soutenir</text:p>
        <text:p text:style-name="P23">financièrement ou matériellement les objectifs et actions de la Coordination.</text:p>
        <text:p text:style-name="P23">Leur admission est acceptée par le CA qui en rend compte à chaque AG statutaire. Celle-ci se prononce souverainement sur cette acceptation.</text:p>
        <text:p text:style-name="P23">Ils participent, s’ils le souhaitent, à toutes les activités de la Coordination.</text:p>
        <text:p text:style-name="P23">Peut être membre isolé, entre autres, toute personne physique dont le comité est dissout ou n’a plus d’activité et qui souhaite continuer à participer à la vie de la Coordination.</text:p>
        <text:p text:style-name="P23">Une voix délibérative est accordée pour l’ensemble des membres isolés présents lors des AG. La cotisation annuelle est fixée conformément à l’article 6. Elle fera l’objet d’un reçu.</text:p>
        <text:p text:style-name="P22"><text:span text:style-name="T21">Nouvelle</text:span> rédaction</text:p>
        <text:p text:style-name="P24">paragraphe supprimé</text:p>
        <text:p text:style-name="P24"/>
        <text:p text:style-name="P24"/>
        <text:p text:style-name="P24"/>
        <text:p text:style-name="P24"/>
        <text:p text:style-name="P24"/>
        <text:p text:style-name="P24"/>
        <text:p text:style-name="P24"/>
        <text:p text:style-name="P24"/>
        <text:p text:style-name="P24"/>
        <text:p text:style-name="P24"/>
        <text:p text:style-name="P24"/>
        <text:p text:style-name="P24"/>
        <text:p text:style-name="P24"/>
        <text:p text:style-name="P24"/>
        <text:p text:style-name="P24"/>
        <text:p text:style-name="P24"/>
        <text:p text:style-name="P24"/>
        <text:p text:style-name="P24"/>
        <text:p text:style-name="P24"/>
        <text:p text:style-name="P24"/>
      </text:section>
      <text:p text:style-name="P12"/>
      <text:p text:style-name="P25">Article 6– Cotisation :</text:p>
      <text:section text:style-name="Sect1" text:name="Section3">
        <text:p text:style-name="P22">Ancienne rédaction</text:p>
        <text:p text:style-name="P26">La cotisation minimum due par les membres actifs <text:span text:style-name="T11">ainsi que celle due par les membres isolés</text:span> est fixée annuellement pour l’exercice suivant par l’Assemblée Générale sur proposition du Conseil d’Administration.</text:p>
        <text:p text:style-name="P22"><text:span text:style-name="T21">Nouvelle</text:span> rédaction</text:p>
        <text:p text:style-name="P26">La cotisation minimum due par les membres actifs est fixée annuellement pour l’exercice suivant par l’Assemblée Générale sur proposition du Conseil d’Administration.</text:p>
        <text:p text:style-name="P26"/>
      </text:section>
      <text:p text:style-name="P25"/>
      <text:p text:style-name="P27">Article 7 – Adhésion : <text:span text:style-name="T1">(sans changement</text:span><text:span text:style-name="T22">)</text:span></text:p>
      <text:p text:style-name="P26">L’admission des membres actifs est prononcée par le Conseil d’Administration.</text:p>
      <text:p text:style-name="P27"/>
      <text:p text:style-name="P27">Article 8 – Radiation :<text:span text:style-name="T1">(sans changement</text:span><text:span text:style-name="T22">)</text:span></text:p>
      <text:p text:style-name="P26">La qualité de membre se perd :</text:p>
      <text:p text:style-name="P28"><text:span text:style-name="T5"> </text:span><text:span text:style-name="T2">par démission adressée par écrit au Président ou aux co-Présidents de l’association</text:span></text:p>
      <text:p text:style-name="P28"><text:span text:style-name="T5"> </text:span><text:span text:style-name="T2">par-non paiement de la cotisation</text:span></text:p>
      <text:p text:style-name="P28"><text:span text:style-name="T5"> </text:span><text:span text:style-name="T2">par exclusion prononcée par le Conseil d’Administration pour infraction aux présents</text:span></text:p>
      <text:p text:style-name="P26">statuts ou motifs grave portant préjudice moral ou matériel à l’association.</text:p>
      <text:p text:style-name="P26">Avant la prise de la décision éventuelle d’exclusion, le membre concerné est invité, au préalable, à fournir des explications écrites au Conseil d’Administration.</text:p>
      <text:p text:style-name="P26"/>
      <text:p text:style-name="P29">Titre 3</text:p>
      <text:p text:style-name="P30">Administration et Fonctionnement</text:p>
      <text:p text:style-name="P31">Article 9 – Conseil d’Administration :</text:p>
      <text:section text:style-name="Sect1" text:name="Section4">
        <text:p text:style-name="P32">Ancienne rédaction</text:p>
        <text:p text:style-name="P33">L’association est administrée par un Conseil d’Administration composé des représentants des membres actifs <text:span text:style-name="T23">et des membres isolés tel que définis à l’article 10.</text:span></text:p>
        <text:p text:style-name="P33">Les membres sortants sont rééligibles.</text:p>
        <text:p text:style-name="P32"><text:span text:style-name="T21">Nouvelle</text:span> rédaction</text:p>
        <text:p text:style-name="P33">L’association est administrée par un Conseil d’Administration composé des représentants des membres actifs </text:p>
        <text:p text:style-name="P33">Les membres sortants sont rééligibles.</text:p>
      </text:section>
      <text:p text:style-name="P31"><text:soft-page-break/>Article 10 – Composition du Conseil d’Administration</text:p>
      <text:section text:style-name="Sect1" text:name="Section5">
        <text:p text:style-name="P32">Ancienne rédaction</text:p>
        <text:p text:style-name="P33">Le CA est composé au maximum de 41 membres titulaires <text:span text:style-name="T11">répartis entre :</text:span></text:p>
        <text:p text:style-name="P34"><text:span text:style-name="T24"><text:s text:c="2"/></text:span><text:span text:style-name="T24"></text:span><text:span text:style-name="T25">40 représentants maximum</text:span><text:span text:style-name="T7"> <text:s/></text:span><text:span text:style-name="T2">des comités à jour de leur cotisation annuelle.</text:span></text:p>
        <text:p text:style-name="P33">Par délégation du CA, le bureau sortant a la charge de vérifier parmi les candidatures présentées par les comités, avant présentation et vote à l’AG, qu’une représentation minimum est respectée pour chaque région et DOM ayant des comités.</text:p>
        <text:p text:style-name="P35"><text:span text:style-name="T26"><text:s text:c="2"/></text:span><text:span text:style-name="T26"></text:span><text:span text:style-name="T27">Un représentant des membres isolés avec droit de vote</text:span></text:p>
        <text:p text:style-name="P36"><text:s/></text:p>
        <text:p text:style-name="P37"><text:span text:style-name="T28"> </text:span><text:span text:style-name="T29">Chaque collectif ou comité local à jour de sa cotisation annuelle, peut présenter en son sein </text:span><text:span text:style-name="T2">une voire deux candidatures de représentants(es) titulaires au CA. Ces candidatures peuvent être assorties de la désignation d’un(e) suppléant(e) membre de son comité ou d’un autre comité de sa région à jour de sa cotisation annuelle.</text:span></text:p>
        <text:p text:style-name="P38"><text:span text:style-name="T5"> </text:span><text:span text:style-name="T30">Les représentant(e)s titulaires au CA et leurs suppléant(e)s éventuel(le)s sont élu(e)s par l'AG statutaire sur présentation des candidatures par le CA sortant dans le respect de la</text:span></text:p>
        <text:p text:style-name="P39">représentativité citée au -1-.</text:p>
        <text:p text:style-name="P38"><text:span text:style-name="T5"> </text:span><text:span text:style-name="T30">La possibilité de désigner un membre titulaire ou suppléant reste ouverte en permanence par cooptation du CA jusqu’à l’AG statutaire suivante.</text:span></text:p>
        <text:p text:style-name="P38"><text:span text:style-name="T5"> </text:span><text:span text:style-name="T30">Les membres titulaires et les membres suppléants peuvent siéger simultanément.</text:span></text:p>
        <text:p text:style-name="P39">Les membres suppléants n'ont droit de vote au CA qu'en cas d'absence de leur titulaire.</text:p>
        <text:p text:style-name="P38"><text:span text:style-name="T5"> </text:span><text:span text:style-name="T30">La cooptation d’un membre suppléant peut aussi être ponctuelle pour un seul CA à la demande du membre titulaire qu’il (elle) remplacera.</text:span></text:p>
        <text:p text:style-name="P38"><text:span text:style-name="T5"> </text:span><text:span text:style-name="T30">Le CA peut faire appel à des personnes ressources pour leurs compétences particulières. Ces personnes peuvent être invitées au CA sur des questions concernant leurs compétences, elles n’ont pas droit de vote.</text:span></text:p>
        <text:p text:style-name="P32"><text:span text:style-name="T21">Nouvelle</text:span> rédaction</text:p>
        <text:p text:style-name="P33">Le CA est composé au maximum de 41 membres titulaires <text:span text:style-name="T20">issus</text:span><text:span text:style-name="T16"> </text:span>des comités à jour de leur cotisation annuelle.</text:p>
        <text:p text:style-name="P33">Par délégation du CA, le bureau sortant a la charge de vérifier parmi les candidatures présentées par les comités, avant présentation et vote à l’AG, qu’une représentation minimum est respectée pour chaque région et DOM ayant des comités.</text:p>
        <text:p text:style-name="P37"><text:span text:style-name="T31"/></text:p>
        <text:p text:style-name="P36"><text:s/></text:p>
        <text:p text:style-name="P36"/>
        <text:p text:style-name="P36"/>
        <text:p text:style-name="P37"><text:span text:style-name="T28"> </text:span><text:span text:style-name="T29">Chaque collectif ou comité local à jour de sa cotisation annuelle, peut présenter en son sein </text:span><text:span text:style-name="T2">une voire deux candidatures de représentants(es) titulaires au CA. Ces candidatures peuvent être assorties de la désignation d’un(e) suppléant(e) membre de son comité ou d’un autre comité de sa région à jour de sa cotisation annuelle.</text:span></text:p>
        <text:p text:style-name="P38"><text:span text:style-name="T5"> </text:span><text:span text:style-name="T30">Les représentant(e)s titulaires au CA et leurs suppléant(e)s éventuel(le)s sont élu(e)s par l'AG statutaire sur présentation des candidatures par le CA sortant dans le respect de la</text:span></text:p>
        <text:p text:style-name="P39">représentativité citée au -1-.</text:p>
        <text:p text:style-name="P38"><text:span text:style-name="T5"> </text:span><text:span text:style-name="T30">La possibilité de désigner un membre titulaire ou suppléant reste ouverte en permanence par cooptation du CA jusqu’à l’AG statutaire suivante.</text:span></text:p>
        <text:p text:style-name="P38"><text:span text:style-name="T5"> </text:span><text:span text:style-name="T30">Les membres titulaires et les membres suppléants peuvent siéger simultanément.</text:span></text:p>
        <text:p text:style-name="P39">Les membres suppléants n'ont droit de vote au CA qu'en cas d'absence de leur titulaire.</text:p>
        <text:p text:style-name="P38"><text:span text:style-name="T5"> </text:span><text:span text:style-name="T30">La cooptation d’un membre suppléant peut aussi être ponctuelle pour un seul CA à la demande du membre titulaire qu’il (elle) remplacera.</text:span></text:p>
        <text:p text:style-name="P38"><text:span text:style-name="T5"> </text:span><text:span text:style-name="T30">Le CA peut faire appel à des personnes ressources pour leurs compétences particulières. Ces personnes peuvent être invitées au CA sur des questions concernant leurs compétences, elles n’ont pas droit de vote.</text:span></text:p>
      </text:section>
      <text:p text:style-name="P31"/>
      <text:p text:style-name="P31"/>
      <text:p text:style-name="P40">Article 11 – Réunion du Conseil d’Administration :</text:p>
      <text:section text:style-name="Sect1" text:name="Section6">
        <text:p text:style-name="P41">Ancienne rédaction</text:p>
        <text:p text:style-name="P42"><text:span text:style-name="T5"> </text:span><text:span text:style-name="T2">Le Conseil d’Administration se réunit chaque fois qu’il est convoqué par écrit par le</text:span></text:p>
        <text:p text:style-name="P43">Président ou les Co-Présidents ou sur demande de la majorité simple de ses membres,</text:p>
        <text:p text:style-name="P43">chaque fois que l’intérêt de l’association l'exige.</text:p>
        <text:p text:style-name="P42"><text:span text:style-name="T5"> </text:span><text:span text:style-name="T2">La présence du quart des membres est nécessaire pour que le Conseil d’Administration</text:span></text:p>
        <text:p text:style-name="P43">puisse délibérer valablement.</text:p>
        <text:p text:style-name="P42"><text:span text:style-name="T5"> </text:span><text:span text:style-name="T2">Les décisions sont prises à la majorité simple des membres présents.</text:span></text:p>
        <text:p text:style-name="P42"><text:span text:style-name="T5"> </text:span><text:span text:style-name="T2">Toutes délibérations du Conseil d’administration sont consignées dans un registre spécial signé par le Président ou des Co-Présidents ou des secrétaires.</text:span></text:p>
        <text:p text:style-name="P42"><text:span text:style-name="T5"> </text:span><text:span text:style-name="T2">Les nouvelles technologies de communication, réunion téléphonique, vidéo conférence</text:span></text:p>
        <text:p text:style-name="P43">électronique, courrier électronique… peuvent être mises en oeuvre.</text:p>
        <text:p text:style-name="P42"><text:span text:style-name="T5"> </text:span><text:span text:style-name="T2">Le Conseil d’Administration doit se tenir </text:span><text:span text:style-name="T25">au moins une fois entre les journées nationales du printemps et de l’automne</text:span><text:span text:style-name="T32"> </text:span></text:p>
        <text:p text:style-name="P41"><text:span text:style-name="T21">Nouvelle</text:span> rédaction</text:p>
        <text:p text:style-name="P42"><text:span text:style-name="T5"> </text:span><text:span text:style-name="T2">Le Conseil d’Administration se réunit chaque fois qu’il est convoqué par écrit par le</text:span></text:p>
        <text:p text:style-name="P43">Président ou les Co-Présidents ou sur demande de la majorité simple de ses membres,</text:p>
        <text:p text:style-name="P43">chaque fois que l’intérêt de l’association l'exige.</text:p>
        <text:p text:style-name="P42"><text:span text:style-name="T5"> </text:span><text:span text:style-name="T2">La présence du quart des membres est nécessaire pour que le Conseil d’Administration</text:span></text:p>
        <text:p text:style-name="P43">puisse délibérer valablement.</text:p>
        <text:p text:style-name="P42"><text:span text:style-name="T5"> </text:span><text:span text:style-name="T2">Les décisions sont prises à la majorité simple des membres présents.</text:span></text:p>
        <text:p text:style-name="P42"><text:span text:style-name="T5"> </text:span><text:span text:style-name="T2">Toutes délibérations du Conseil d’administration sont consignées dans un registre spécial signé par le Président ou des Co-Présidents ou des secrétaires.</text:span></text:p>
        <text:p text:style-name="P42"><text:span text:style-name="T5"> </text:span><text:span text:style-name="T2">Les nouvelles technologies de communication, réunion téléphonique, vidéo conférence</text:span></text:p>
        <text:p text:style-name="P43">électronique, courrier électronique… peuvent être mises en oeuvre.</text:p>
        <text:p text:style-name="P42"><text:span text:style-name="T5"> </text:span><text:span text:style-name="T2">Le Conseil d’Administration doit se tenir </text:span><text:span text:style-name="T33">au minimum 3 fois par an</text:span><text:span text:style-name="T33">.</text:span></text:p>
      </text:section>
      <text:p text:style-name="P44"/>
      <text:p text:style-name="P45">Article 12 – Pouvoir du Conseil d’Administration :</text:p>
      <text:section text:style-name="Sect1" text:name="Section7">
        <text:p text:style-name="P41">Ancienne rédaction</text:p>
        <text:p text:style-name="P42"><text:span text:style-name="T5"> </text:span><text:span text:style-name="T2">Le Conseil d’Administration est investi d’une manière générale des pouvoirs les plus </text:span><text:span text:style-name="T2">étendus dans la limite des buts de l’association et dans le cadre des résolutions adoptées par les Assemblées Générales.</text:span></text:p>
        <text:p text:style-name="P42"><text:span text:style-name="T5"> </text:span><text:span text:style-name="T2">Il se prononce sur les éventuelles mesures d’exclusion des membres.</text:span></text:p>
        <text:p text:style-name="P42"><text:span text:style-name="T5"> </text:span><text:span text:style-name="T2">Il surveille </text:span><text:span text:style-name="T25">notamment</text:span><text:span text:style-name="T34"> </text:span><text:span text:style-name="T2">la gestion des membres du bureau. </text:span><text:span text:style-name="T25">et a toujours le droit de se rendre compte de leurs comptes.</text:span><text:span text:style-name="T25"> </text:span><text:span text:style-name="T2">Il peut, en cas de faute grave, suspendre les membres du bureau.</text:span></text:p>
        <text:p text:style-name="P42"><text:span text:style-name="T5"> </text:span><text:span text:style-name="T2">Il </text:span><text:span text:style-name="T25">fait ouvrir toujours les comptes en banques, aux chèques postaux</text:span><text:span text:style-name="T35"> </text:span><text:span text:style-name="T25">effectue tout</text:span><text:span text:style-name="T2"> emploi des fonds, sollicite </text:span><text:span text:style-name="T36">toutes</text:span><text:span text:style-name="T2"> <text:s/>subventions, requiert toutes les inscriptions et </text:span><text:span text:style-name="T25">toutes les</text:span><text:span text:style-name="T2"> transactions utiles. </text:span></text:p>
        <text:p text:style-name="P43">Il autorise le Président ou les Co-Présidents et le Trésorier </text:p>
        <text:p text:style-name="P42"><text:span text:style-name="T2"><text:s text:c="2"/>→ à faire actes, achats et investissements reconnus nécessaires </text:span><text:span text:style-name="T25">des</text:span><text:span text:style-name="T2"> biens et </text:span><text:span text:style-name="T25">des</text:span><text:span text:style-name="T35"> </text:span><text:span text:style-name="T2">valeurs appartenant à l’association, </text:span></text:p>
        <text:p text:style-name="P43"><text:s text:c="2"/>→ à passer les marchés et contrats nécessaires à la poursuite de son objet.</text:p>
        <text:p text:style-name="P42"><text:span text:style-name="T5"> </text:span><text:span text:style-name="T2">Il peut déléguer tout ou partie de ses attributions au Bureau ou à certains de ses membres. Le cas échéant, il édite un règlement intérieur.</text:span></text:p>
        <text:p text:style-name="P42"><text:span text:style-name="T5"> </text:span><text:span text:style-name="T2">Le Conseil d’Administration est compétent pour décider d’ester devant les juridictions de </text:span><text:span text:style-name="T2">l’ordre judiciaire ou administratif national, communautaire ou international chaque fois qu’il le juge nécessaire et conforme aux buts, à l’objet ou à l’intérêt de l’association. Il dispose d’une plénitude de compétences s’agissant du droit d’ester en justice de l’association et de sa mise en œuvre. Il est compétent pour produire le procès, transiger, se désister. Le Conseil d’Administration est autorisé par les présents statuts à déléguer à son Président ou aux co-Présidents la conduite du procès et de sa mise en œuvre. Le mandat spécial établi par le Conseil d’Administration à cet effet, détermine les attributions ainsi déléguées au Président ou aux co-Présidents et les modalités selon lesquelles il devra ou ils devront rendre compte de ce mandat au Conseil d’Administration.</text:span></text:p>
        <text:p text:style-name="P46"><text:span text:style-name="T37">Nouvelle</text:span><text:span text:style-name="T38"> rédaction</text:span></text:p>
        <text:p text:style-name="P42"><text:span text:style-name="T5"> </text:span><text:span text:style-name="T2">Le Conseil d’Administration est investi d’une manière générale des pouvoirs les plus </text:span><text:span text:style-name="T2">étendus dans la limite des buts de l’association et dans le cadre des résolutions adoptées par les Assemblées Générales.</text:span></text:p>
        <text:p text:style-name="P42"><text:span text:style-name="T5"> </text:span><text:span text:style-name="T2">Il se prononce sur les éventuelles mesures d’exclusion des membres.</text:span></text:p>
        <text:p text:style-name="P42"><text:span text:style-name="T5"> </text:span><text:span text:style-name="T2">Il surveille <text:s/>la gestion des membres du bureau. Il peut, en cas de faute grave, suspendre les membres du bureau.</text:span></text:p>
        <text:p text:style-name="P42"><text:span text:style-name="T5"> </text:span><text:span text:style-name="T2">Il </text:span><text:span text:style-name="T39">valide l'ouverture des comptes bancaires</text:span><text:span text:style-name="T35"> </text:span><text:span text:style-name="T40">et l'</text:span><text:span text:style-name="T2">emploi des fonds, </text:span><text:span text:style-name="T40">il</text:span><text:span text:style-name="T7"> </text:span><text:span text:style-name="T2">sollicite <text:s/></text:span><text:span text:style-name="T40">les</text:span><text:span text:style-name="T2"> subventions, </text:span><text:span text:style-name="T40">il</text:span><text:span text:style-name="T2"> requiert toutes les inscriptions et transactions utiles. </text:span></text:p>
        <text:p text:style-name="P43">Il autorise le Président ou les Co-Présidents et le Trésorier </text:p>
        <text:p text:style-name="P42"><text:span text:style-name="T2"><text:s text:c="2"/>→ à faire </text:span><text:span text:style-name="T40">les</text:span><text:span text:style-name="T7"> </text:span><text:span text:style-name="T2">actes, </text:span><text:span text:style-name="T40">les</text:span><text:span text:style-name="T2"> achats et investissements reconnus nécessaires </text:span><text:span text:style-name="T40">pour gérer</text:span><text:span text:style-name="T2"> </text:span><text:span text:style-name="T40">les</text:span><text:span text:style-name="T2"> biens et valeurs appartenant à l’association, </text:span></text:p>
        <text:p text:style-name="P43"><text:s text:c="2"/>→ à passer les marchés et contrats nécessaires à la poursuite de son objet.</text:p>
        <text:p text:style-name="P42"><text:span text:style-name="T5"> </text:span><text:span text:style-name="T2">Il peut déléguer tout ou partie de ses attributions au Bureau ou à certains de ses membres. Le cas échéant, il édite un règlement intérieur.</text:span></text:p>
        <text:p text:style-name="P42"><text:span text:style-name="T5"> </text:span><text:span text:style-name="T2">Le Conseil d’Administration est compétent pour décider d’ester devant les juridictions de </text:span><text:span text:style-name="T2">l’ordre judiciaire ou administratif national, communautaire ou international chaque fois qu’il le juge nécessaire et conforme aux buts, à l’objet ou à l’intérêt de l’association. Il dispose d’une plénitude de compétences s’agissant du droit d’ester en justice de l’association et de sa mise en œuvre. Il est compétent pour produire le procès, transiger, se désister. Le Conseil d’Administration est autorisé par les présents statuts à déléguer à son Président ou aux co-Présidents la conduite du procès et de sa mise en œuvre. Le mandat spécial établi par le Conseil d’Administration à cet effet, détermine les attributions ainsi déléguées au Président ou aux co-Présidents et les modalités selon lesquelles il devra ou ils devront </text:span><text:span text:style-name="T2">rendre compte de ce mandat au Conseil d’Administration.</text:span></text:p>
      </text:section>
      <text:p text:style-name="P44"/>
      <text:p text:style-name="P47">Article 13 – Bureau :<text:span text:style-name="T1">(sans changement</text:span><text:span text:style-name="T22">)</text:span></text:p>
      <text:p text:style-name="P48"><text:soft-page-break/>Le Conseil d'Administration élit chaque année, par vote à main levée ou au scrutin secret s'il est demandé par un(e) membre du CA, un bureau exécutif comprenant au moins six membres dont un président, un secrétaire, un trésorier.</text:p>
      <text:p text:style-name="P48">Le bureau se réunit chaque fois qu'il est convoqué par écrit par le président. Le bureau peut inviter des tierces personnes pour l'efficacité de son action.</text:p>
      <text:p text:style-name="P47"/>
      <text:p text:style-name="P47">Article 14 –Rôle des Membres du Bureau :<text:span text:style-name="T1">(sans changement</text:span><text:span text:style-name="T22">)</text:span></text:p>
      <text:p text:style-name="P48">Le Bureau du Conseil d’Administration est spécialement investi des attributions suivantes :</text:p>
      <text:p text:style-name="P49"><text:span text:style-name="T5"> </text:span><text:span text:style-name="T2">Le Président ou les Co-Présidents dirige(nt) les travaux du Conseil d’Administration et </text:span><text:span text:style-name="T2">assure(nt) le fonctionnement de l’association qu’il(s) représente(nt) en justice et dans tous les actes de la vie civile. En cas d’empêchement, il(s) peut(vent) déléguer, sur avis du Conseil d’Administration, ses (leurs) pouvoirs à un autre membre du Conseil d’Administration.</text:span></text:p>
      <text:p text:style-name="P50"><text:span text:style-name="T30"> </text:span><text:span text:style-name="T2">Les secrétaires sont chargés de tout ce qui concerne la correspondance, notamment </text:span><text:span text:style-name="T2">l’envoi de diverses convocations et de tous courriers dans le cadre de la réception des tâches prévues dans l’article précédent.</text:span></text:p>
      <text:p text:style-name="P51"><text:span text:style-name="T30"> </text:span><text:span text:style-name="T2">Ils rédigent les procès-verbaux des séances tant du Conseil d’Administration que des </text:span><text:span text:style-name="T2">Assemblées Générales et assurent la transcription sur les registres prévus à cet effet.</text:span></text:p>
      <text:p text:style-name="P51"><text:span text:style-name="T2">Ce sont ceux qui tiennent les registres prévus par la loi du 1</text:span><text:span text:style-name="T3">er </text:span><text:span text:style-name="T2">juillet 1901.</text:span></text:p>
      <text:p text:style-name="P51"><text:span text:style-name="T30"> </text:span><text:span text:style-name="T2">Le Trésorier tient les comptes de l’association. Il est aidé par tous les comptables </text:span><text:span text:style-name="T2">reconnus nécessaires. Il effectue tous les paiements et perçoit toutes les recettes sous la surveillance du Président ou des Co-Présidents. Il tient une comptabilité régulière, au jour le jour, de toute les opérations tant en recettes qu’en dépenses et rend compte à l’Assemblée Générale qui statue sur la gestion.</text:span></text:p>
      <text:p text:style-name="P47"/>
      <text:p text:style-name="P52">Article 15 – Dispositions communes pour la tenue des Assemblées Générales</text:p>
      <text:section text:style-name="Sect1" text:name="Section8">
        <text:p text:style-name="P53">Ancienne rédaction</text:p>
        <text:p text:style-name="P54">Les Assemblées Générales se composent de tous les membres de l’association. Le lieu de l’Assemblée Générale est fixé par le Conseil d’Administration. Il devra, dans la limite des possibilités, être différent de l’année précédente.</text:p>
        <text:p text:style-name="P54"/>
        <text:p text:style-name="P54"/>
        <text:p text:style-name="P54"/>
        <text:p text:style-name="P54"/>
        <text:p text:style-name="P54">Les Assemblées Générales se réunissent sur convocation du Président ou des Co-Présidents ou à la demande de la majorité simple du Conseil d’Administration. Dans ce dernier cas, les convocations de l’Assemblée Générale doivent être adressées dans les trois jours du dépôt de la demande pour être tenue dans les quinze jours suivant les dites convocations. Le quorum est fixé au quart des membres actifs. Les délibérations sont prises à la majorité simple des présents.</text:p>
        <text:p text:style-name="P54"/>
        <text:p text:style-name="P54"/>
        <text:p text:style-name="P55"><text:span text:style-name="T21">Nouvelle</text:span> rédaction</text:p>
        <text:p text:style-name="P54">Les Assemblées Générales se composent de tous les membres de l’association. Le lieu de l’Assemblée Générale est fixé par le Conseil d’Administration. Il devra, dans la limite des possibilités, être différent de l’année précédente. <text:span text:style-name="T20">Si des conditions techniques de bonne qualité sont possibles, l'Assemblée Générale lors des rencontres nationales, peut se réunir à la fois en présentiel et en visioconférence.</text:span><text:span text:style-name="T16"> </text:span>Les Assemblées Générales se réunissent sur convocation du Président ou des Co-Présidents ou à la demande de la majorité simple du Conseil d’Administration. Dans ce dernier cas, les convocations de l’Assemblée Générale doivent être adressées dans les trois jours du dépôt de la demande pour être tenue dans les quinze jours suivant les dites convocations. Le quorum est fixé au quart des membres actifs. Les délibérations sont prises à la majorité simple des présents <text:span text:style-name="T20">et des procurations.</text:span></text:p>
      </text:section>
      <text:p text:style-name="P52"/>
      <text:p text:style-name="P52"/>
      <text:p text:style-name="P52"/>
      <text:p text:style-name="P52"><text:soft-page-break/>Article 16 – Assemblée Générale Ordinaire</text:p>
      <text:section text:style-name="Sect1" text:name="Section9">
        <text:p text:style-name="P56">Ancienne rédaction</text:p>
        <text:p text:style-name="P57"><text:span text:style-name="T5"> </text:span><text:span text:style-name="T2">Elle est convoquée une fois par an par le Président ou des Co-Présidents dans les conditions prévues à l’article 15. Elle délibère et statue sur les différents rapports, approuve les comptes de l’exercice clos et délibère sur toutes les autres questions figurant à l’ordre du jour. Elle pourvoit à l’élection des membres du Conseil d’Administration.</text:span></text:p>
        <text:p text:style-name="P58"><text:span text:style-name="T41"> </text:span><text:span text:style-name="T11">Chaque</text:span> membre<text:span text:style-name="T17"> </text:span>actif dispose d’une voix <text:span text:style-name="T15">ainsi que le représentant des adhérents isolés</text:span><text:span text:style-name="T15">.</text:span></text:p>
        <text:p text:style-name="P59"/>
        <text:p text:style-name="P59"/>
        <text:p text:style-name="P59"/>
        <text:p text:style-name="P59"/>
        <text:p text:style-name="P59"/>
        <text:p text:style-name="P59"/>
        <text:p text:style-name="P59"/>
        <text:p text:style-name="P59"/>
        <text:p text:style-name="P60"><text:span text:style-name="T21">Nouvelle</text:span> rédaction</text:p>
        <text:p text:style-name="P57"><text:span text:style-name="T5"> </text:span><text:span text:style-name="T2">Elle est convoquée une fois par an par le Président ou des Co-Présidents dans les conditions prévues à l’article 15. Elle délibère et statue sur les différents rapports, approuve les comptes de l’exercice clos et délibère sur toutes les autres questions figurant à l’ordre du jour. Elle pourvoit à l’élection des membres du Conseil d’Administration.</text:span></text:p>
        <text:p text:style-name="P58"><text:span text:style-name="T41"> </text:span><text:s/><text:span text:style-name="T20">Seuls, les</text:span> membre<text:span text:style-name="T20">s</text:span><text:span text:style-name="T17"> </text:span>actif<text:span text:style-name="T20">s</text:span> dispose<text:span text:style-name="T20">nt</text:span> d’une voix <text:span text:style-name="T20">délibérative chacun</text:span> </text:p>
        <text:p text:style-name="P61"><text:span text:style-name="T41"> </text:span>Tout membre actif ne pouvant pas être présent physiquement peut donner procuration de son vote à un autre membre actif présent.</text:p>
        <text:p text:style-name="P61">Chaque membre actif présent ne peut être porteur que d'une seule procuration. </text:p>
        <text:p text:style-name="P61">Toute procuration doit être transmise au bureau de l'association au plus tard <text:span text:style-name="T42">2 </text:span>jours avant la date de l'AG. </text:p>
      </text:section>
      <text:p text:style-name="P52"/>
      <text:p text:style-name="P62">Article 17 – Assemblée Générale Extraordinaire</text:p>
      <text:section text:style-name="Sect1" text:name="Section10">
        <text:p text:style-name="P56">Ancienne rédaction</text:p>
        <text:p text:style-name="P58"><text:span text:style-name="T41"> </text:span>Elle est convoquée dans les conditions prévue à l’article 15 des présents statuts. Si le quorum n’est pas atteint, l’Assemblée Générale Extraordinaire est convoquée à nouveau, mais à quinze jours d’intervalle. Elle peut alors délibérer quel que soit le nombre de membres présents.</text:p>
        <text:p text:style-name="P63"><text:span text:style-name="T41"> </text:span><text:span text:style-name="T11">Chaque</text:span> membre<text:span text:style-name="T17"> </text:span>actif dispose<text:span text:style-name="T16"> </text:span>d’une voix <text:span text:style-name="T15">ainsi que le représentant des adhérents isolés</text:span><text:span text:style-name="T15">.</text:span></text:p>
        <text:p text:style-name="P59"/>
        <text:p text:style-name="P59"/>
        <text:p text:style-name="P59"/>
        <text:p text:style-name="P59"/>
        <text:p text:style-name="P59"/>
        <text:p text:style-name="P59"/>
        <text:p text:style-name="P59"/>
        <text:p text:style-name="P59"/>
        <text:p text:style-name="P60"><text:span text:style-name="T21">Nouvelle</text:span> rédaction</text:p>
        <text:p text:style-name="P58"><text:span text:style-name="T41"> </text:span>Elle est convoquée dans les conditions prévue à l’article 15 des présents statuts. Si le quorum n’est pas atteint, l’Assemblée Générale Extraordinaire est convoquée à nouveau, mais à quinze jours d’intervalle. Elle peut alors délibérer quel que soit le nombre de membres présents.</text:p>
        <text:p text:style-name="P63"><text:span text:style-name="T41"> </text:span><text:s/><text:span text:style-name="T20">Seuls, les</text:span> membre<text:span text:style-name="T20">s</text:span><text:span text:style-name="T17"> </text:span>actif<text:span text:style-name="T20">s</text:span> dispose<text:span text:style-name="T20">nt</text:span><text:span text:style-name="T16"> </text:span>d’une voix <text:span text:style-name="T20">délibérative chacun</text:span> </text:p>
        <text:p text:style-name="P61"><text:span text:style-name="T41"> </text:span>Tout membre actif ne pouvant pas être présent physiquement peut donner procuration de son vote à un autre membre actif présent.</text:p>
        <text:p text:style-name="P61">Chaque membre actif présent ne peut être porteur que d'une seule procuration. </text:p>
        <text:p text:style-name="P61">Toute procuration doit être transmise au bureau de l'association au plus tard <text:span text:style-name="T42">2 </text:span>jours avant la date de l'AG. </text:p>
      </text:section>
      <text:p text:style-name="P62"/>
      <text:p text:style-name="P64">Titre 4 <text:span text:style-name="T1">(sans changement</text:span><text:span text:style-name="T22">)</text:span></text:p>
      <text:p text:style-name="P62"/>
      <text:p text:style-name="P65">Ressources</text:p>
      <text:p text:style-name="P62"/>
      <text:p text:style-name="P62">Article 18 – Ressources :</text:p>
      <text:p text:style-name="P58">Les ressources de l’association se composent :</text:p>
      <text:p text:style-name="P66"><text:span text:style-name="T5"> </text:span><text:span text:style-name="T2">du produit de la cotisation versée par les membres</text:span></text:p>
      <text:p text:style-name="P66"><text:span text:style-name="T5"> </text:span><text:span text:style-name="T2">de toute autre ressource ou subvention qui ne serait pas contraire aux lois en vigueur</text:span></text:p>
      <text:p text:style-name="P62"/>
      <text:p text:style-name="P67">Titre 5 <text:span text:style-name="T1">(sans changement</text:span><text:span text:style-name="T22">)</text:span></text:p>
      <text:p text:style-name="P62"><text:soft-page-break/></text:p>
      <text:p text:style-name="P65">Dissolution</text:p>
      <text:p text:style-name="P62"/>
      <text:p text:style-name="P62">Article 19 – Dissolution :</text:p>
      <text:p text:style-name="P58">La dissolution est prononcée à la majorité des deux tiers des présents par une Assemblée</text:p>
      <text:p text:style-name="P58">Générale convoquée spécialement à cet effet. Les conditions de convocation et les modalités de tenues d’une telle assemblée sont celles prévues aux articles 15 et 17 des présents statuts.</text:p>
      <text:p text:style-name="P63"/>
      <text:p text:style-name="P68">Article 20 – Dissolution des Biens :</text:p>
      <text:p text:style-name="P58">En cas de dissolution, l’Assemblée Générale Extraordinaire désigne un ou plusieurs liquidateurs qui seront chargés de la liquidation des biens de l’association et dont elle détermine les pouvoirs. En aucun cas, les membres de l’association ne pourront se voir attribuer, en dehors de la reprise de leurs apports, une part quelconque des biens de l’association. L’actif net subsistant sera obligatoirement dévolu à une ou plusieurs associations poursuivant les mêmes buts similaires et qui seront nommément désignés par l’Assemblée Générale Extraordinaire.</text:p>
      <text:p text:style-name="P62"/>
      <text:p text:style-name="P67">Titre 6 <text:span text:style-name="T1">(sans changement</text:span><text:span text:style-name="T22">)</text:span></text:p>
      <text:p text:style-name="P62"/>
      <text:p text:style-name="P65">Formalités Administratives</text:p>
      <text:p text:style-name="P62"/>
      <text:p text:style-name="P62">Article 21 – Formalités Administratives :</text:p>
      <text:p text:style-name="P58">Le Président ou les Co-Présidents doit ou doivent accomplir toutes les formalités de déclaration et de publication prévues par la loi du 1<text:span text:style-name="T43">er </text:span>juillet 1901 et par décret du 16 août 1901 tant au moment de la création de l’association qu’au cours de son existence ultérieure.</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Arial-BoldMT" svg:font-family="Arial-BoldMT"/>
    <style:font-face style:name="ArialMT" svg:font-family="ArialMT" style:font-family-generic="swiss"/>
    <style:font-face style:name="Liberation Sans" svg:font-family="'Liberation Sans', Arial" style:font-family-generic="swiss"/>
    <style:font-face style:name="Liberation Serif" svg:font-family="'Liberation Serif', 'Times New Roman'" style:font-family-generic="roman"/>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SymbolMT" svg:font-family="SymbolMT"/>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fr" fo:country="FR" style:letter-kerning="true" style:font-name-asian="NSimSun" style:font-size-asian="10.5pt" style:language-asian="zh" style:country-asian="CN" style:font-name-complex="Lucida Sans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NSimSun" style:font-size-asian="10.5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Arial" style:font-family-generic="swiss"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name="Liberation Serif" fo:font-family="'Liberation Serif', 'Times New Roman'" style:font-family-generic="roman"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style:font-name="Liberation Serif" fo:font-family="'Liberation Serif', 'Times New Roman'" style:font-family-generic="roman"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Liberation Serif" fo:font-family="'Liberation Serif', 'Times New Roman'" style:font-family-generic="roman" style:font-size-asian="12pt" style:font-name-complex="Lucida Sans" style:font-family-complex="'Lucida Sans'" style:font-family-generic-complex="swiss"/>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1cm" fo:margin-bottom="1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6-05-14T17:54:19.869871600</meta:creation-date>
    <dc:date>2026-05-14T19:28:15.028986600</dc:date>
    <meta:editing-duration>PT35M9S</meta:editing-duration>
    <meta:editing-cycles>4</meta:editing-cycles>
    <meta:generator>LibreOffice/26.2.2.2$Windows_X86_64 LibreOffice_project/1f77d10d6938fd34972958f64b2bcfa54f8b1ba5</meta:generator>
    <meta:document-statistic meta:table-count="0" meta:image-count="0" meta:object-count="0" meta:page-count="9" meta:paragraph-count="205" meta:word-count="3559" meta:character-count="23193" meta:non-whitespace-character-count="19761"/>
  </office:meta>
</office:document-meta>
</file>