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4pt" fo:font-weight="bold" style:font-size-asian="14pt" style:font-weight-asian="bold" style:font-size-complex="14pt"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P1">Collectif Santé Voironnais</text:p>
      <text:p text:style-name="Standard"/>
      <text:p text:style-name="Standard">Titre: Une première victoire obtenue à Voiron grace à l'unité d'action</text:p>
      <text:p text:style-name="Standard"> </text:p>
      <text:p text:style-name="Standard"><text:span text:style-name="Strong_20_Emphasis">Les urgences pédiatriques de Voiron devraient rouvrir toutes les nuits à partir du 31 août</text:span></text:p>
      <text:p text:style-name="Standard"> </text:p>
      <text:p text:style-name="Standard">Les urgences pédiatriques de Voiron devraient rouvrir toutes les nuits à partir du 31 août</text:p>
      <text:p text:style-name="Standard"> Le CHU Grenoble-Alpes a annoncé son intention de rouvrir l’accueil aux urgences pédiatriques de Voiron toutes les nuits à compter du 31 août. </text:p>
      <text:p text:style-name="Standard">Ce service est fermé de 18 h à 8 h depuis le 4 mai, avec une réouverture partielle (les nuits du lundi au mardi et du jeudi au vendredi) depuis le 27 juillet.</text:p>
      <text:p text:style-name="Standard"> </text:p>
      <text:p text:style-name="Standard">Le CHU a justifié la fermeture dans son communiqué de presse du 27 avril « en raison d’un sous-effectif du personnel de pédiatrie » et conseillait aux familles en période nocturne et si leur « demande de soins ne [pouvait] être différée », d’« appeler le 15 pour être adressé[es] si nécessaire vers un médecin de garde » ou de se « rendre au service des urgences pédiatriques de l’hôpital Couple-Enfant à La Tronche ».</text:p>
      <text:p text:style-name="Standard">Un trajet de 30 minutes (au mieux), qui s’ajoutait à la distance séparant les familles du CHV.</text:p>
      <text:p text:style-name="Standard">Le 27 juillet, l’hôpital grenoblois annonçait cependant une réouverture nocturne partielle les nuits des lundis et jeudis des urgences pédiatriques de Voiron et se félicitait d’une « nouvelle étape rendue possible par la mobilisation des équipes médicales, soignantes et administratives du site de Voiron, ainsi qu’à la solidarité et à l’engagement des professionnels du CHU Grenoble-Alpes sur l’ensemble de ses sites. »</text:p>
      <text:p text:style-name="Standard">Le communiqué de presse commun diffusé le 11 aout par les syndicats CGT, FO et SNMH-FO ajoute toutefois une précision importante :</text:p>
      <text:p text:style-name="Standard">« Nous considérons cette réouverture comme une victoire de l’unité de tous les personnels médicaux et non médicaux. Avec l’appui des organisations syndicales et de la population, la pression exercée notamment avec la manifestation du 13 juin a clairement favorisé la mise en œuvre des recrutements nécessaires. »</text:p>
      <text:p text:style-name="Standard">À leurs yeux,« la direction et la présidence de CME (commission médicale d’établissement, NDLR) ont pu s’appuyer sur cette unité pour faire aboutir les démarches nécessaires au maintien de cette offre de soins indispensable pour la population du Voironnais ».</text:p>
      <text:p text:style-name="Standard">Un hommage indirect à l'implication du Collectif Santé Voironnais dont la banderole a été remarquée lors de la manifestation du. Quant aux urgences adultes du CHV, toujours fermées le soir et la nuit cinq jours par semaine, la question n’est toujours pas résolue. Une bonne nouvelle ne saurait faire oublier le reste… même si, après avoir accompli cent pas en arrière, le moindre pas dans le bon sens donne l’impression d’avancer.</text:p>
      <text:p text:style-name="Standard"> </text:p>
      <text:p text:style-name="Standard">Cet article reprend en grande partie un article de Rue Haute <text:a xlink:type="simple" xlink:href="https://www.ruehaute.info/" office:target-frame-name="_blank" xlink:show="new" text:style-name="Internet_20_link" text:visited-style-name="Visited_20_Internet_20_Link">https://www.ruehaute.info</text:a> avec son aimable autorisation.</text:p>
      <text:p text:style-name="Standard"> </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8-29T20:22:15.13</meta:creation-date>
    <meta:document-statistic meta:table-count="0" meta:image-count="0" meta:object-count="0" meta:page-count="1" meta:paragraph-count="19" meta:word-count="451" meta:character-count="2762"/>
    <dc:date>2026-08-29T20:23:58.35</dc:date>
    <meta:editing-duration>PT1M43S</meta:editing-duration>
    <meta:editing-cycles>1</meta:editing-cycles>
    <meta:generator>OpenOffice/4.1.15$Win32 OpenOffice.org_project/4115m2$Build-9813</meta:generator>
  </office:meta>
</office:document-meta>
</file>